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то-делать-при-обнаружении-подозрительного-предмета"/>Что делать при обнаружении подозрительного предмета?<text:bookmark-end text:name="что-делать-при-обнаружении-подозрительного-предмета"/></text:h>
      <text:p text:style-name="First_20_paragraph">31.08.2021</text:p>
      <text:p text:style-name="Text_20_body"><text:line-break/></text:p>
      <text:p text:style-name="Text_20_body">Адрес страницы: <text:a xlink:type="simple" xlink:href="http://bogorodskoe.mos.ru/counter-terrorism/memo-to-the-population-behavior-in-the-event-of-threats-of-a-terrorist-act/detail/10216678.html" office:name=""><text:span text:style-name="Definition">http://bogorodskoe.mos.ru/counter-terrorism/memo-to-the-population-behavior-in-the-event-of-threats-of-a-terrorist-act/detail/10216678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0:11:56Z</meta:creation-date>
    <dc:date>2023-08-22T20:11:56Z</dc:date>
  </office:meta>
</office:document-meta>
</file>