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изнаки-подготовки-и-проведения-диверсионно-террористических-актов"/>Признаки подготовки и проведения диверсионно-террористических актов<text:bookmark-end text:name="признаки-подготовки-и-проведения-диверсионно-террористических-актов"/></text:h>
      <text:p text:style-name="First_20_paragraph">28.07.2018</text:p>
      <text:p text:style-name="Text_20_body">На территории РФ террористы не идут на ДТА в ярко выраженной одежде. В летнее время одежда не соответствующая погоде, просторная, призванная скрыть «пояс шахида».</text:p>
      <text:p text:style-name="Text_20_body"><text:span text:style-name="T1">Характерным признаком является неадекватное поведение смертников:</text:span></text:p>
      <text:p text:style-name="Text_20_body">– неестественная бледность, заторможенность реакций и движений;</text:p>
      <text:p text:style-name="Text_20_body">– возможны передозировки транквилизаторами, наркотическими веществами или индивидуальная психическая реакция на предстоящий ДТА;</text:p>
      <text:p text:style-name="Text_20_body">– испарина, пот, в том числе в отсутствие жары, излишняя суетливость, обособленность, в т.ч. в толпе;</text:p>
      <text:p text:style-name="Text_20_body">– явное стремление избежать контактов с сотрудниками правоохранительных органов или сотрудниками ЧОПов;</text:p>
      <text:p text:style-name="Text_20_body">– бормотание (как правило, чтение молитв на арабском языке);</text:p>
      <text:p text:style-name="Text_20_body">– попытки уклониться от камер видеонаблюдения (попытка опустить голову, отвернуться, прикрыть лицо рукой или платком, спрятаться за более высокого человека);</text:p>
      <text:p text:style-name="Text_20_body">– на руках у не ориентирующихся в Москве террористов могут быть записаны телефоны или адреса;</text:p>
      <text:p text:style-name="Text_20_body">– потеря ориентации в городе, в метрополитене;</text:p>
      <text:p text:style-name="Text_20_body">– неустойчивое владение средствами мобильных систем.</text:p>
      <text:p text:style-name="Text_20_body">При проживании на квартирах террористы-смертники практически не выходят из помещения (запрещено общаться с соседями, даже если они сами захотят вступить в контакт). В квартирах не заметны следы бытового пребывания, отсутствует музыка, звуки работающего телевизора, не слышны бытовые разговоры, звуки хозяйственной деятельности. Мусор могут выносить другие люди, которые приносят еду или обитатели квартиры ночью.</text:p>
      <text:p text:style-name="Text_20_body"><text:span text:style-name="T1">Наиболее важным признаком подготовки ДТА является:</text:span></text:p>
      <text:p text:style-name="Text_20_body">– проведение скрытой видео- и фото- съемки на объектах;</text:p>
      <text:p text:style-name="Text_20_body">– наблюдение, в т.ч. с применением технических средств - биноклей, телескопов;</text:p>
      <text:p text:style-name="Text_20_body">– составление схем объекта и путей подхода к нему;</text:p>
      <text:p text:style-name="Text_20_body">– попытка получения данных о системе охраны и обороны объекта, в т.ч. через сотрудников охранных структур.</text:p>
      <text:p text:style-name="Text_20_body">Одновременно необходимо помнить об ответственности за пособничество в террористической деятельности.</text:p>
      <text:p text:style-name="Text_20_body">Под пособничеством понимаются умышленное содействие совершению преступления советами, указаниями, предоставлением информации, средств или орудий совершения преступления либо устранением препятствий к его совершению, а также обещание скрыть преступника, средства или орудия совершения преступления, следы преступления либо предметы, добытые преступным путем, а равно обещание приобрести или сбыть такие предметы.</text:p>
      <text:p text:style-name="Text_20_body">Указанная противоправная деятельность квалифицируется по ст.205.1 УК РФ, предусматривающей наказание в виде лишения свободы на срок от пяти до пятнадцати лет.</text:p>
      <text:p text:style-name="Text_20_body">Вместе с тем, лицо, совершившее преступление, предусмотренное настоящей статьей, освобождается от уголовной ответственности, если оно своевременным сообщением органам власти или иным образом способствовало предотвращению либо пресечению преступления, которое оно финансировало и (или) совершению которого содействовало, и если в его действиях не содержится иного состава преступления.</text:p>
      <text:p text:style-name="Text_20_body">Кроме этого, предупреждаем об ответственности за заведомо ложное сообщение об акте терроризма, а именно: готовящихся взрыве, поджоге или иных действиях, создающих опасность гибели людей, причинения значительного имущественного ущерба либо наступления иных общественно - опасных последствий. Указанная противоправная деятельность квалифицируется по ст.207 УК РФ, предусматривающей наказание в виде лишения свободы на срок до трех лет.</text:p>
      <text:p text:style-name="Text_20_body"><text:span text:style-name="T1">При обнаружении признаков подготовки ДТА необходимо незамедлительно сообщить по следующим телефонам:</text:span></text:p>
      <text:p text:style-name="Text_20_body">Дежурная часть УВД по ВАО г. Москвы: <text:span text:style-name="T1">8 (495) 965-14-01, 8 (495) 965-20-84</text:span></text:p>
      <text:p text:style-name="Text_20_body">Дежурный отдела по ВАО УФСБ России по г. Москве и МО: <text:span text:style-name="T1">8 (495) 161- 81-73</text:span></text:p>
      <text:p text:style-name="Text_20_body">Дежурный Управления по ВАО ГУ МЧС России по г. Москве: <text:span text:style-name="T1">8 (499) 268-54-80</text:span></text:p>
      <text:p text:style-name="Text_20_body"><text:line-break/></text:p>
      <text:p text:style-name="Text_20_body"><text:line-break/></text:p>
      <text:p text:style-name="Text_20_body">Адрес страницы: <text:a xlink:type="simple" xlink:href="http://bogorodskoe.mos.ru/counter-terrorism/memo-to-the-population-behavior-in-the-event-of-threats-of-a-terrorist-act/detail/7476167.html" office:name=""><text:span text:style-name="Definition">http://bogorodskoe.mos.ru/counter-terrorism/memo-to-the-population-behavior-in-the-event-of-threats-of-a-terrorist-act/detail/7476167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0:12:19Z</meta:creation-date>
    <dc:date>2023-08-22T20:12:19Z</dc:date>
  </office:meta>
</office:document-meta>
</file>