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нтитеррористическая-безопасность-на-наземном-транспорте"/>Антитеррористическая безопасность на наземном транспорте<text:bookmark-end text:name="антитеррористическая-безопасность-на-наземном-транспорте"/></text:h>
      <text:p text:style-name="First_20_paragraph">28.07.2018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counter-terrorism/memo-to-the-population-behavior-in-the-event-of-threats-of-a-terrorist-act/detail/7476176.html" office:name=""><text:span text:style-name="Definition">http://bogorodskoe.mos.ru/counter-terrorism/memo-to-the-population-behavior-in-the-event-of-threats-of-a-terrorist-act/detail/747617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0:12:05Z</meta:creation-date>
    <dc:date>2023-08-22T20:12:05Z</dc:date>
  </office:meta>
</office:document-meta>
</file>