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ведение-при-возникновении-угрозы-террористического-акта"/>Поведение при возникновении угрозы террористического акта<text:bookmark-end text:name="поведение-при-возникновении-угрозы-террористического-акта"/></text:h>
      <text:p text:style-name="First_20_paragraph">23.09.2019</text:p>
      <text:p text:style-name="Text_20_body"><text:line-break/></text:p>
      <text:p text:style-name="Text_20_body">Адрес страницы: <text:a xlink:type="simple" xlink:href="http://bogorodskoe.mos.ru/counter-terrorism/memo-to-the-population-behavior-in-the-event-of-threats-of-a-terrorist-act/detail/8366673.html" office:name=""><text:span text:style-name="Definition">http://bogorodskoe.mos.ru/counter-terrorism/memo-to-the-population-behavior-in-the-event-of-threats-of-a-terrorist-act/detail/8366673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0:12:02Z</meta:creation-date>
    <dc:date>2023-08-22T20:12:02Z</dc:date>
  </office:meta>
</office:document-meta>
</file>