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авовых-последствиях-совершения-правонарушений-экстремистской-и-террористической-направленности"/>О правовых последствиях совершения правонарушений экстремистской и террористической направленности<text:bookmark-end text:name="о-правовых-последствиях-совершения-правонарушений-экстремистской-и-террористической-направленности"/></text:h>
      <text:p text:style-name="First_20_paragraph">15.05.2024</text:p>
      <text:p text:style-name="Text_20_body">На основании Федерального закона от 25 июля 2002 г. № 114-ФЗ «О противодействии экстремистской деятельности», Федерального закона от 6 марта 2006 г. № 35-ФЗ «О противодействии терроризму» за осуществление экстремистской и террористической деятельности граждане Российской Федерации, иностранные граждане и лица без гражданства несут ответственность в установленном законодательством Российской Федерации порядке.</text:p>
      <text:p text:style-name="Text_20_body">Экстремизм – это приверженность крайним взглядам и мерам.</text:p>
      <text:p text:style-name="Text_20_body">Исходя из положений Уголовного кодекса Российской Федерации к числу преступлений экстремистской направленности относятся преступления, совершенные по мотивам политической, идеологической, расовой, национальной или религиозной ненависти или вражды либо по мотивам ненависти или вражды в отношении какой-либо социальной группы, предусмотренные соответствующими статьями Особенной части Уголовного кодекса Российской Федерации (например, ст.ст. 280, 282, 282.1, 282.2 УК РФ, п. «л» ч. 2 ст. 105, п. «е» ч.2 ст.111 УК РФ, п.«б» ч.1 ст.213 УК РФ).</text:p>
      <text:p text:style-name="Text_20_body">В Уголовном кодексе Российской Федерации совершение преступлений по мотивам политической, идеологической, расовой, национальной или религиозной ненависти или вражды либо по мотивам ненависти или вражды в отношении какой-либо социальной группы рассматривается в качестве отягчающего обстоятельства.</text:p>
      <text:p text:style-name="Text_20_body">Совершение подобных преступлений влечет наказание вплоть до лишения свободы на определенный срок либо пожизненного лишения свободы в случае убийства по мотивам политической, идеологической, расовой, национальной или религиозной ненависти или вражды либо по мотивам ненависти или вражды в отношении какой-либо социальной группы.</text:p>
      <text:p text:style-name="Text_20_body">Экстремистскими будут те действия, которые связаны со стремлением разрушить, опорочить существующие в настоящее время общественные и государственные институты, права, традиции, ценности. При этом такие действия могут носить насильственный характер, содержать прямые или косвенные призывы к насилию.</text:p>
      <text:p text:style-name="Text_20_body">Уголовное преследование либо назначение любого вида наказания за совершение преступлений экстремистской направленности (даже не связанного с лишением свободы) влечет ряд ограничений в дальнейшем.</text:p>
      <text:p text:style-name="Text_20_body">Человеку, участвовавшему в осуществлении экстремистской деятельности, по решению суда может быть ограничен доступ:</text:p>
      <text:p text:style-name="Text_20_body">- к государственной и муниципальной службе;</text:p>
      <text:p text:style-name="Text_20_body">- к занятию охранной и частной детективной деятельностью;</text:p>
      <text:p text:style-name="Text_20_body">- к военной службе по контракту;</text:p>
      <text:p text:style-name="Text_20_body">- к службе в правоохранительных органах;</text:p>
      <text:p text:style-name="Text_20_body">- к работе в образовательных организациях.</text:p>
      <text:p text:style-name="Text_20_body">При проведении собраний, митингов, демонстраций, шествий и пикетирования не допускается осуществление экстремистской деятельности.</text:p>
      <text:p text:style-name="Text_20_body">Организаторы массовых акций несут ответственность за соблюдение установленных законодательством Российской Федерации требований, касающихся порядка проведения массовых акций, недопущения осуществления экстремистской деятельности, а также ее своевременного пресечения.</text:p>
      <text:p text:style-name="Text_20_body">Участникам массовых акций запрещается иметь при себе оружие, а также предметы, специально изготовленные или приспособленные для причинения вреда здоровью граждан или материального ущерба физическим и юридическим лицам.</text:p>
      <text:p text:style-name="Text_20_body">Терроризм – это крайнее проявление экстремизма. Явление, связанное с насилием, угрожающее жизни и здоровью граждан.</text:p>
      <text:p text:style-name="Text_20_body">Действия и преступления, имеющие террористический характер, регулируются исключительно Уголовным кодексом Российской Федерации,</text:p>
      <text:p text:style-name="Text_20_body">а именно: статья 205 – террористический акт, то есть совершение взрыва, поджога или иных действий, создающих опасность гибели людей, причинения значительного имущественного ущерба либо наступления иных общественно опасных последствий, если эти действия совершены в целях нарушения общественной безопасности, устрашения населения либо оказания воздействия на принятие решений органами власти, а также угроза совершения указанных действий в тех же целях.</text:p>
      <text:p text:style-name="Text_20_body">К преступлениям террористического характера, помимо собственно террористического акта, закон относит содействие террористической деятельности (ст.205.1 УК РФ), публичные призывы к осуществлению террористической деятельности или публичное оправдание терроризма</text:p>
      <text:p text:style-name="Text_20_body">(ст.205.2 УК РФ), захват заложника (ст.206 УК РФ), заведомо ложное сообщение об акте терроризма (ст.207 УК РФ), посягательство на жизнь государственного или общественного деятеля (ст.277 УК РФ) и др.</text:p>
      <text:p text:style-name="Text_20_body">Данные преступления влекут за собой наказание в виде лишения свободы на разные сроки, вплоть до двадцати лет, а также пожизненное лишение свободы.</text:p>
      <text:p text:style-name="Text_20_body">Уголовная ответственность за совершение преступлений</text:p>
      <text:p text:style-name="Text_20_body">экстремистского и террористического характера</text:p>
      <text:p text:style-name="Text_20_body">Статья УК РФ Максимальный срок (размер) наказания</text:p>
      <text:p text:style-name="Text_20_body">Статья 150. Вовлечение несовершеннолетнего в совершение преступления Лишение свободы на срок до восьми лет</text:p>
      <text:p text:style-name="Text_20_body">Статья 205. Террористический акт Пожизненное лишение свободы</text:p>
      <text:p text:style-name="Text_20_body">Статья 205.1. Содействие террористической деятельности Пожизненное лишение свободы</text:p>
      <text:p text:style-name="Text_20_body">Статья 205.2. Публичные призывы</text:p>
      <text:p text:style-name="Text_20_body">к осуществлению террористической деятельности, публичное оправдание терроризма или пропаганда терроризма Лишение свободы на срок до семи лет</text:p>
      <text:p text:style-name="Text_20_body">Статья 206. Захват заложника Пожизненное лишение свободы</text:p>
      <text:p text:style-name="Text_20_body">Статья 207. Заведомо ложное сообщение об акте терроризма Лишение свободы на срок до десяти лет</text:p>
      <text:p text:style-name="Text_20_body">Статья 212. Массовые беспорядки Лишение свободы на срок до пятнадцати лет</text:p>
      <text:p text:style-name="Text_20_body">Статья 212.1. Неоднократное нарушение установленного порядка организации либо проведения собрания, митинга, демонстрации, шествия или пикетирования Лишение свободы на срок до пяти лет</text:p>
      <text:p text:style-name="Text_20_body">Статья 280. Публичные призывы</text:p>
      <text:p text:style-name="Text_20_body">к осуществлению экстремистской деятельности Лишение свободы на срок до пяти лет</text:p>
      <text:p text:style-name="Text_20_body">Статья 282. Возбуждение ненависти либо вражды, а равно унижение человеческого достоинства Лишение свободы на срок до шести лет</text:p>
      <text:p text:style-name="Text_20_body">Статья 282.1. Организация экстремистского сообщества Лишение свободы на срок до двенадцати лет</text:p>
      <text:p text:style-name="Text_20_body">Статья 282.2. Организация деятельности экстремистской организации Лишение свободы на срок до двенадцати лет</text:p>
      <text:p text:style-name="Text_20_body">Статья 282.3. Финансирование экстремистской деятельности Лишение свободы на срок до десяти лет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counter-terrorism/prevention-of-terrorism-and-extremism/detail/12370680.html" office:name=""><text:span text:style-name="Definition">http://bogorodskoe.mos.ru/counter-terrorism/prevention-of-terrorism-and-extremism/detail/1237068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9T22:54:05Z</meta:creation-date>
    <dc:date>2024-08-09T22:54:05Z</dc:date>
  </office:meta>
</office:document-meta>
</file>