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как-избежать-вовлечения-подростков-в-секты-экстремистские-и-террористические-организации"/>Как избежать вовлечения подростков в секты, экстремистские и террористические организации<text:bookmark-end text:name="как-избежать-вовлечения-подростков-в-секты-экстремистские-и-террористические-организации"/></text:h>
      <text:p text:style-name="First_20_paragraph">15.05.2024</text:p>
      <text:p text:style-name="Text_20_body">Понятия «Экстремизм», «Терроризм», «Секта».</text:p>
      <text:p text:style-name="Text_20_body">Экстремизм (от лат. Extremus – крайний, чрезмерный) – приверженность крайним взглядам, методам действий (обычно в политике). Экстремизму подвержены как отдельные люди, так и организации, преимущественно политические. Среди политических экстремистских действий можно отметить провокацию беспорядков, террористические акции. Наиболее радикально настроенные экстремисты часто отрицают в принципе какие-либо компромиссы, переговоры, соглашения.</text:p>
      <text:p text:style-name="Text_20_body">Если обратиться к российскому законодательству, то основное определение экстремизма дано в федеральном законе № 114-ФЗ «О противодействии экстремистской деятельности» от 25 июля 2002 года. Экстремистская деятельность предполагает:</text:p>
      <text:p text:style-name="Text_20_body">• насильственное изменение основ конституционного строя и нарушение целостности Российской Федерации;</text:p>
      <text:p text:style-name="Text_20_body">• публичное оправдание терроризма и иная террористическая деятельность;</text:p>
      <text:p text:style-name="Text_20_body">• возбуждение социальной, расовой, национальной или религиозной розни;</text:p>
      <text:p text:style-name="Text_20_body">• пропаганда исключительности, превосходства либо неполноценности человека по признаку его социальной, расовой, национальной, религиозной или языковой принадлежности или отношения к религии;</text:p>
      <text:p text:style-name="Text_20_body">• пропаганда и публичное демонстрирование нацистской атрибутики или символики, либо атрибутики или символики, сходных с нацистской атрибутикой или символикой до степени смешения и т.д.</text:p>
      <text:p text:style-name="Text_20_body">Терроризм же, в свою очередь, – это крайняя форма проявления экстремизма. Слово “терроризм” произошло от латинского слова “tеггог” – страх, ужас и стало употребляться в современном значении в конце XVIII века.</text:p>
      <text:p text:style-name="Text_20_body">Это сложное социально-политическое и криминальное явление, обусловленное внутренними и внешними противоречиями общественного развития. Уголовный кодекс Российской Федерации предусматривает ответственность за терроризм, то есть совершение взрыва, поджога или иных действий, создающих опасность гибели людей, причинения значительного ущерба либо наступление опасных последствий, если эти действия совершены в целях нарушения общественной безопасности, устрашения населения либо оказания воздействия на принятие.</text:p>
      <text:p text:style-name="Text_20_body">Основными видами экстремистской деятельности являются:</text:p>
      <text:p text:style-name="Text_20_body">1) религиозно-националистический экстремизм – это оборотная сторона религии, ее темная, опасная сторона, направленная на жесткое неприятие идей другой религиозной конфессии, агрессивное отношение и поведение к иноверцам, пропаганда незыблемости, «истинности» одного вероучения; стремление к искоренению и устранению представителей иной веры вплоть до физического истребления, проявление крайней нетерпимости к представителям различных конфессий либо противоборстве внутри одной конфессии (внутри конфессиональный и межконфессиональный экстремизм) и зачастую используется в политических целях, в борьбе религиозных организаций против светского государства или за утверждение власти представителей одной из конфессий. Религиозный экстремизм обычно предусматривает не только распространение какой-либо религии, но и создание государственных или административных образований, в которых эта религия стала бы официальной и господствующей. При этом нередко преследуются и чисто экономические и политические цели. Таким образом, религиозный экстремизм несет в себе элементы экстремизма политического. Не менее часто здесь действует принцип, согласно которому представители какого-либо народа или нескольких народов заведомо считаются потенциальными сторонниками определенной религии, а все остальные – ее противниками;</text:p>
      <text:p text:style-name="Text_20_body">2) политический экстремизм означает незаконную деятельность политических партий и движений, а также должностных лиц и рядовых граждан, направленную на насильственное изменение существующего государственного строя, уничтожение существующих государственных структур и установление диктатуры тоталитарного порядка, разжигание национальной и социальной вражды;</text:p>
      <text:p text:style-name="Text_20_body">3) религиозно-политический экстремизм – деятельность, направленная на насильственное изменение государственного строя или насильственный захват власти, нарушение суверенитета и территориальной целостности государства, на возбуждение в этих целях религиозной вражды и ненависти;</text:p>
      <text:p text:style-name="Text_20_body">Определяя сущность традиционных религий, следует сказать, что они составляют часть исторического, духовного, социального и культурного наследия определенной страны и этим определяют духовные и культурные традиции народов, населяющих государство.</text:p>
      <text:p text:style-name="Text_20_body">В отличие от традиционных, тоталитарные религиозные объединения будут чужеродными в любой стране, ибо они разрушают систему ценностей, выработанных народом. Тоталитарные религиозные объединения, по сути, являются деструктивными, так как они разрушают личность. Термин «тоталитарность» в данном случае делает акцент на методах деятельности объединения.</text:p>
      <text:p text:style-name="Text_20_body">В современной науке используется ряд синонимичных понятий для обозначения нового типа религиозных организаций: религиозная секта, религиозный культ, тоталитарная секта, нетрадиционная религия, новые религиозные движения. Мы в нашем разговоре для удобства будем употреблять «секта».</text:p>
      <text:p text:style-name="Text_20_body">Секта (лат. secta - учение, направление, школа) – это: 1) организация или группа лиц, замкнувшихся в своих интересах, не совпадающих с интересами общества, безразличных или противоречащих им; 2) тип религиозной организации, характеризующийся закрытостью, строгим членством, харизматическим лидерством, критическим отношением к действительности.</text:p>
      <text:p text:style-name="Text_20_body">Тоталитарная секта (от лат. totalis – весь, полный) – организация, устанавливающая полный, всеобъемлющий контроль над образом жизни и образом мысли своих членов.</text:p>
      <text:p text:style-name="Text_20_body">Деструктивная секта (культ) – разновидность организации, чья культовая практика признается авторитетными социальными институтами общества разрушающей в отношении личности, ее духовного и физического здоровья, системы ценностей и образа жизни; нарушающей гарантированные права и свободы человека, нормы общественного порядка и нравственности.</text:p>
      <text:p text:style-name="Text_20_body">Отдельно хочется сказать про АУЕ. АУЕ — это проклятье современной молодежи, заразная болезнь, которая все шире захватывает детей и расползается из одного региона в другой. Эта аббревиатура пришла из тюремного мира и означает «арестантский уклад един» или «арестантское уркаганское единство». Распространившись сперва в спецучреждениях и детдомах, чтобы «греть зоны» (собирать для них деньги в общак), блатная идеология перебросилось и на обычные школы.</text:p>
      <text:p text:style-name="Text_20_body">Молодежь в АУЕ привлекает романтизированный дух уголовного мира, почти мушкетерское «один за всех и все за одного», а еще бунт против органов правопорядка, который позволяет подросткам чувствовать себя современными Робин Гудами. Если раньше школьники фанатели от субкультуры эмо и готов, то теперь их кумирами стали тюремные персонажи.</text:p>
      <text:p text:style-name="Text_20_body">С каждым годом опасная субкультура вовлекает в свои сети все больше адептов. Они с увлечением постигают привычки и нормы поведения заключенных, избивают и насилуют сверстников и даже вступают в столкновения со стражами порядка. Выявить представителей АУЕ и как-то попытаться повлиять на них сложно: дети считают свое участие в этом движении тайной и жестко наказывают тех, кто пошел против него.</text:p>
      <text:p text:style-name="Text_20_body">Громкое дело об избиении подростка в Салавате получило логичное продолжение – Следственный комитет Башкирии начал доследственную проверку.</text:p>
      <text:p text:style-name="Text_20_body">Напомним, что первое сообщение о жестоком насилии над 16-летним жителем Салавата появилось в ночь на воскресенье, 24 сентября. Изверги толпой напали на парня, который якобы «10 лет издевался» над своей подругой. Естественно, за «даму» вступился 21-летний «кавалер» и его друзья. Толпой они напали на беззащитного парня и жестоко избили его до полусмерти.</text:p>
      <text:p text:style-name="Text_20_body">В настоящее время устанавливаются все обстоятельства произошедшего. В рамках проверки будет дана оценка действий участников инцидента. Будет учитываться то, что в августе был избит еще один 14-летний подросток, - сообщили в Следкоме Башкирии.</text:p>
      <text:p text:style-name="Text_20_body">К слову, в соцсети почти сразу утекли фотографии главного зачинщика избиения – 21-летнего Алмаза. На личных фотографиях парень часто стоит с боевым оружием и в камуфляжном костюме.</text:p>
      <text:p text:style-name="Text_20_body">II. Механизмы вовлечения.</text:p>
      <text:p text:style-name="Text_20_body">Почему тысячи образованных, умных и на вид благополучных людей позволяют втягивать себя в мириады культов? Чем объяснить тотальный контроль над жизнью своих последователей, которым обладают псевдорелигиозные организации? Каким образом они добиваются полной покорности и преданности своих членов? Почему их адепты порой готовы отдать жизнь во имя торжества «истинного» учения?</text:p>
      <text:p text:style-name="Text_20_body">Тоталитарные секты вербуют своих членов очень эффективно. Методика и тактика гибкие и быстро модернизируются. После громких скандалов и судебных разбирательств, многие крайности, свойственные прежним методикам «обращения», (гипноз, «промывание мозгов» и применение физической силы) уже почти не используются. Гораздо чаще приемы психологического кодирования сочетаются с эффективными маркетинговыми методами и добротной рекламой.</text:p>
      <text:p text:style-name="Text_20_body">Секрет успешности религиозно-мистических организаций прост. Они используют три основные потребности каждого человека: потребность в общности, структурированности и значимости для окружающих. Этим торгуют все культы.</text:p>
      <text:p text:style-name="Text_20_body">Втягивание человека в секту, экстремистскую организацию и закрепление в ней проходит в три этапа:</text:p>
      <text:p text:style-name="Text_20_body">ПЕРВЫЙ ЭТАП – это ФАЗА ИНДОКРИНАЦИИ (англ. Indokrination от лат. In внутрь и doktrina учение, теория, доктрина)</text:p>
      <text:p text:style-name="Text_20_body">1) насильственное навязывание личности (группе, народу) ценностей, целей, идеологий теми или иными субъектами или институтами власти;</text:p>
      <text:p text:style-name="Text_20_body">2) введение, приобщение, ознакомление с какой-либо теорией, доктриной;</text:p>
      <text:p text:style-name="Text_20_body">3) целенаправленное распространение какой-либо политической идеи, доктрины, учения в обществе или общественном слое для формирования определенного общественного сознания.</text:p>
      <text:p text:style-name="Text_20_body">Вербовка в секту, экстремистскую организацию происходит без особых затруднений, при наличии у человека исходного стремления к такого рода «спасению». В секте эксплуатируется неудовлетворенная потребность в коллективной защите и стремление к соучастию в проявлении божественной силы. Большая часть людей попадают в секты в кризисных ситуациях. В экстремистской организации происходит навязывание биполярности общества.</text:p>
      <text:p text:style-name="Text_20_body">Индокринация является психологическим средством влияния на индивидуума или группу с целью внедрения мнения, идеи, системы взглядов, отношения к происходящим событиям и др. Наибольшее значение имеет внедрение стереотипа мышления в рамках определенной парадигмы под воздействием массивного психологического давления. В результате индоктринации члены секты попадают в многостороннюю зависимость от группы. Опасность динамики, имеющей место в секте, заключается в том, что психологическая манипуляция происходит незаметно и членами секты не распознается.</text:p>
      <text:p text:style-name="Text_20_body">Выделяют следующие фазы насильственной индоктринации членов деструктивной организации:</text:p>
      <text:p text:style-name="Text_20_body">1. Фаза вербовки осуществляется людьми, интуитивно чувствующими потенциального члена организации. На этой фазе человек теряет эмоциональную стабильность и запутывается в противоречиях.</text:p>
      <text:p text:style-name="Text_20_body">2. Введение в учение заключается в изложении основных положений предлагаемой доктрины. Основной задачей этого этапа является создание психологической зависимости вербуемого с вовлечением его в провозглашаемую идеологию, в смысл таинства. Форма вовлечения может быть разнообразной: курсы, семинары, лекции, богослужения, изучение книг, просмотр фильмов, во время которых «учения», излагаемые основателями секты, выдаются «порционно». Наблюдается тенденция связывать людей новыми обязанностями, не оставляя им времени для самостоятельного критического осмысления происходящего.</text:p>
      <text:p text:style-name="Text_20_body">3. Увеличивающаяся связь с группой проявляется в разрыве человека с прежними «корнями». Жизнь течет в лоне группы. Происходит прерывание контактов с теми, кто отвлекает от постоянной связи с группой;</text:p>
      <text:p text:style-name="Text_20_body">4. Отчуждение от окружающего мира и изоляция, происходящие параллельно со все большим вхождением в жизнь секты;</text:p>
      <text:p text:style-name="Text_20_body">5. Укрепление приверженности к учению секты, деятельности организации характеризующееся усилением зависимости, контроля над сознанием и чувства идентичности с сектой.</text:p>
      <text:p text:style-name="Text_20_body">ВТОРОЙ ЭТАП – КОНТРОЛЬ СОЗНАНИЯ. Контроль сознания – это практическое применение хорошо обоснованных и экспериментально проверенных данных научной психологии к феномену быстрых и резких изменений поведения, мышления и чувств у людей, оказавшихся в группах (как религиозных, так и любых других) с высоким уровнем социально-психологического манипулирования и давления. Контроль сознания – это манипуляция с использованием насильственного обращения в веру (внедрения убеждения) или техники модификации поведения без информированного (осознанного) согласия того человека, к которому эту технику применяют.</text:p>
      <text:p text:style-name="Text_20_body">Выделяют следующие техники контроля сознания.</text:p>
      <text:p text:style-name="Text_20_body">1. Групповое давление и «бомбежка любовью» отбивают охоту к сомнениям и усиливают потребность в принадлежности через использование игр, подобных детским, через пение, объятия, прикосновения и лесть. Цель методики – вызвать у адепта или вербуемого в культ ощущение, что именно его тут только и ждали, что он – это нечто особенное и общаться с ним адептам культа очень и очень приятно.</text:p>
      <text:p text:style-name="Text_20_body">2. Изоляция ведет к невозможности или отсутствию желания сверять информацию, предоставляемую группой, с реальностью.</text:p>
      <text:p text:style-name="Text_20_body">3. Техники, останавливающие мышление, вводят новобранца в медитирование, монотонное пение и повторяющиеся действия, которые, при чрезмерном использовании, создают (индуцируют) состояние высокой внушаемости.</text:p>
      <text:p text:style-name="Text_20_body">4. Страх и вину вызывают извлечением признаний под предлогом создания близости и обнаружения страхов и секретов, чтобы создать эмоциональную уязвимость посредством явных и завуалированных угроз, так же как и чередованием наказаний и наград.</text:p>
      <text:p text:style-name="Text_20_body">5. Поощряется отказ от сна ради духовных упражнений, необходимого тренинга или срочных проектов (планов).</text:p>
      <text:p text:style-name="Text_20_body">6. Неадекватное питание маскируется или как специальная диета для улучшения здоровья и достижения духовности, или как обязательная принадлежность ритуалов.</text:p>
      <text:p text:style-name="Text_20_body">7. Сенсорная перегрузка навязывает принятие комплекса из новой доктрины, целей и определений (дефиниций), чтобы заменить прежние ценности вероятного новообращенного посредством усвоения массы информации за короткое время с очень ограниченной возможностью критической проверки.</text:p>
      <text:p text:style-name="Text_20_body">После контроля сознания наступает ТРЕТЬЯ ФАЗА – это КОНСОЛИДАЦИЯ (от лат. con – вместе, solido – укрепляю) – укрепление, объединение, интеграция, сплочение чего-либо (лиц, групп, организаций, движений и прочего выбранного, нового поведения и невозможность возврата к прошлому за счет жестких связей внутри организации, установление жесткого контроля, коллективных исповедей, прекращение не санкционированных сектами социальных контактов, требование преданности, исполнительности. Деструктивные культы осознают, что даже самые преданные обращенные поддаются сомнениям и могут оступиться, если не подвергаются интенсивной и постоянной обработке. Поэтому много времени и усилий вкладывается в поддержку верности обращенных путем использования тактик, подобных описанным ниже:</text:p>
      <text:p text:style-name="Text_20_body">– От обращенного требуют придерживаться сурового стиля жизни, который отражает культурные ценности. Строгое следование культовому стилю жизни служит подчинению и усилению преданности обращенного верования культа.</text:p>
      <text:p text:style-name="Text_20_body">– Использование методик, вызывающих транс, таких, как медитация, молитвы, монотонное пение, самогипноз и говорение на языках.</text:p>
      <text:p text:style-name="Text_20_body">– Публичное заявление о верности обращенного.</text:p>
      <text:p text:style-name="Text_20_body">– Повторяющиеся угрозы относительно ухода, такие, как: «если ты уйдешь твоя жизнь развалится на куски», «твоя душа сгниет», «пострадают твои родственники».</text:p>
      <text:p text:style-name="Text_20_body">– Обещание немедленного обогащения или спасения, например обращенным говорят, что если они «только чуть-чуть сильнее постараются, отдадут немного больше себя», они достигнут любого обещанного культом вознаграждения. Обращенные постоянно стремятся утопических идеалов и обвиняют самих себя за то, что стараются недостаточно усердно.</text:p>
      <text:p text:style-name="Text_20_body">– Ограниченный доступ к внешним источникам информации или его отсутствие. Отсутствие противоположных точек зрения, чтобы стимулировать критическое мышление о культе.</text:p>
      <text:p text:style-name="Text_20_body">– Отсутствие некультовых связей и эмоциональной поддержки.</text:p>
      <text:p text:style-name="Text_20_body">– Обращенные становятся зависимыми от дружбы, близости и эмоциональной поддержки культовой группы, чувства, отчуждения, враждебности и паранойи в отношении некультового мира усиливаются.</text:p>
      <text:p text:style-name="Text_20_body">– Контроль над сексуальной близостью внутри культа, например, лидер может диктовать, стоит ли жениться, когда и на ком, нужно ли иметь сексуальные отношения, детей, проводить стерилизацию, аборты.</text:p>
      <text:p text:style-name="Text_20_body">– Постоянная исповедь. Обращенные испытывают стыд, затем облегчение, затем чувствуют себя в долгу перед культом за спасение от их «дурной натуры».</text:p>
      <text:p text:style-name="Text_20_body">– Чрезмерные финансовые обязательства, часто требующие передачи в пользу культа наследства, банковских счетов, платежных чеков и другого материального имущества (дома, машины, аудио- и видеотехники и т.п.)</text:p>
      <text:p text:style-name="Text_20_body">Тренинговое упражнение «Лимон»</text:p>
      <text:p text:style-name="Text_20_body">Ведущий (внушающим тоном):</text:p>
      <text:p text:style-name="Text_20_body">"А теперь представьте, что вы сидите за праздничным столом. Вам приносят спелый, сочный, ярко-желтый лимон. В одну руку вы берете лимон, в другую – нож, чтобы разрезать его на маленькие дольки. Вы отрезаете одну дольку, пока сок еще не появляется. Но вот вы отрезаете следующую дольку, и на поверхности срезанной части лимона появляется много маленьких капелек кислого сока. Именно в этот момент вы начинаете ощущать кислый вкус во рту. После этого вы отрезаете еще одну дольку лимона, взяв ее рукой, кладете себе в рот. Ощущение кислого вкуса во рту усиливается". Поднимите руку, кто почувствовал кислый вкус лимона?</text:p>
      <text:p text:style-name="Text_20_body">– Лица, у которых таким путем удалось вызвать обильное выделение слюны и ощущение кислоты во рту, оказываются более внушаемыми, чем те, у которых этого вызвать не удается.</text:p>
      <text:p text:style-name="Text_20_body">На сегодняшний день очень хорошо изучены патологические механизмы вовлечения индивидов в экстремистскую деятельность, среди которых различают убеждение, внушение, заражение. Все эти механизмы обеспечивают вовлечение широких масс в экстремистскую деятельность, они же отвечают за распространение среди людей идеологии экстремизма.</text:p>
      <text:p text:style-name="Text_20_body">Одним из основных механизмов вовлечения человека в экстремистскую деятельность, является контролирование сознания человека, влекущее развитие безнравственных взглядов и принципов экстремистского характера в любом его проявлении.</text:p>
      <text:p text:style-name="Text_20_body">Для успешного контролирования сознания необходимы четыре элемента:</text:p>
      <text:p text:style-name="Text_20_body">- контроль организации над поведением;</text:p>
      <text:p text:style-name="Text_20_body">- контроль над их эмоциональной жизнью;</text:p>
      <text:p text:style-name="Text_20_body">- контроль над языком;</text:p>
      <text:p text:style-name="Text_20_body">- контроль над информацией.</text:p>
      <text:p text:style-name="Text_20_body">Любая авторитарно-иерархическая организация будь то политическая, религиозная, образовательная, коммерческая или психотерапевтическая имеет свою практическую, обманную вербовку для зависимости и покорности своих членов. Происходит это в форме организации различного рода групп, обещающих своим «близким» последователям ценные для них блага – духовные, социальные, материальные в обмен на полное подчинение своему лидеру.</text:p>
      <text:p text:style-name="Text_20_body">III. Группа риска.</text:p>
      <text:p text:style-name="Text_20_body">Анализ причин ухода молодежи в деструктивные религиозные секты позволил выделить три блока причин данного явления. Первый блок составляют социальные причины, к которым относятся социально-экономическая и политическая нестабильность, социальное неравенство, девальвация нравственных ценностей и норм поведения. Второй блок - это причины социально-психологического и педагогического характера (кризис государственных институтов воспитания, дисгармония внутрисемейных отношений, отрицательное влияние социума). Третий блок включает в себя личностные причины (патохарактерологические особенности личности, деформация ценностных и смысложизненных ориентиров, некритичность мышления).</text:p>
      <text:p text:style-name="Text_20_body">Психологические портреты лиц, вовлекаемых в экстремистские организации и террористические отряды.</text:p>
      <text:p text:style-name="Text_20_body">Политолог и социолог Ю.М. Антонян выделяет такие неотъемлемые черты экстремистского сознания у молодежи, как:</text:p>
      <text:p text:style-name="Text_20_body">1) разделение мира на две различные группы – «мы» (хорошие, умные, трудолюбивые и т.д.) и «они» (плохие, готовящиеся на нас напасть, угрожающие нам и т.д.)</text:p>
      <text:p text:style-name="Text_20_body">2) перенос негативных черт отдельных лиц на всю социальную (религиозную, национальную) группу.</text:p>
      <text:p text:style-name="Text_20_body">К причинам, порождающим экстремистские настроения в молодежной среде, можно отнести</text:p>
      <text:p text:style-name="Text_20_body">– культурно-воспитательные проблемы:</text:p>
      <text:p text:style-name="Text_20_body">изменение ценностных ориентаций</text:p>
      <text:p text:style-name="Text_20_body">распад прежних моральных устоев</text:p>
      <text:p text:style-name="Text_20_body">нетерпимость, ксенофобия</text:p>
      <text:p text:style-name="Text_20_body">отсутствие стремления к единению всех народов, проживающих на территории России</text:p>
      <text:p text:style-name="Text_20_body">– социально-экономические факторы:</text:p>
      <text:p text:style-name="Text_20_body">преобладание досуговых ориентаций над социально полезными занятиями</text:p>
      <text:p text:style-name="Text_20_body">кризис школьного и семейного воспитания</text:p>
      <text:p text:style-name="Text_20_body">криминальная среда общения</text:p>
      <text:p text:style-name="Text_20_body">неадекватное восприятие педагогических воздействий</text:p>
      <text:p text:style-name="Text_20_body">отсутствие жизненных планов.</text:p>
      <text:p text:style-name="Text_20_body">По многочисленным данным, лица, участвующие в деятельности экстремистских организаций, неоднородны по своим социально-психологическим характеристикам. Условно они могут быть разделены на четыре группы: 1) хулиганствующие «попутчики»; 2) непосредственные или второстепенные исполнители; 3) «идейные» исполнители и координаторы, составляющие ядро экстремистской группы; 4) лидеры, организаторы и спонсоры, использующие экстремистов в собственных целях и обеспечивающие им прикрытие от эффективного преследования.</text:p>
      <text:p text:style-name="Text_20_body">Первая и вторая группы являются «второстепенными» или «слабыми» звеньями в организациях экстремистского толка. Тем не менее, эти группы как раз и являются необходимой социальной базой, без которой экстремизм как масштабное социальное явление не мог бы существовать и развиваться.</text:p>
      <text:p text:style-name="Text_20_body">Как правило, для лиц, привлекаемых в низшие уровни экстремистских организаций, характерны:</text:p>
      <text:p text:style-name="Text_20_body">- интеллектуальная и нравственная ограниченность, нетерпимость к критике;</text:p>
      <text:p text:style-name="Text_20_body">- готовность увидеть недостатки исключительно у других, обвинить окружающих в своих собственных неудачах;</text:p>
      <text:p text:style-name="Text_20_body">- компенсаторная грубость, агрессия, склонность к применению насилия;</text:p>
      <text:p text:style-name="Text_20_body">- готовность подчиняться силе и природным инстинктам выживания, когда всё «иное» расценивается как угроза своему существованию и требует устранения;</text:p>
      <text:p text:style-name="Text_20_body">- социально-психологическая неустойчивость и стремление принадлежности к какой-либо группе людей (желательно сильных и агрессивных) для обретения чувства уверенности и собственной значимости;</text:p>
      <text:p text:style-name="Text_20_body">- использование упрощенных штампов и примитивной формы психологической защиты для самооправдания от собственных неудач;</text:p>
      <text:p text:style-name="Text_20_body">- психическая тугоподвижность, ригидность (Баева Л.В., 2008).</text:p>
      <text:p text:style-name="Text_20_body">Особенности психики, характерные для личности, склонной к террористической деятельности:</text:p>
      <text:p text:style-name="Text_20_body">1)преобладание иллюзорнокомпенсаторного способа удовлетворения потребностей над деятельностносозидательным способом;</text:p>
      <text:p text:style-name="Text_20_body">2)направленность на поиск быстрых и окончательных простых решений сложных вопросов;</text:p>
      <text:p text:style-name="Text_20_body">3) упрощенная мифологизация и знаковосимволическое опосредствование ведущей деятельности с обязательным акцентом на образе врага;</text:p>
      <text:p text:style-name="Text_20_body">4) искусственная драматизация ситуации;</text:p>
      <text:p text:style-name="Text_20_body">5) манипулятивно снижаемый с помощью специальных психотехник порог агрессивного поведения;</text:p>
      <text:p text:style-name="Text_20_body">6) импульсивность и склонность к немедленным действиям;</text:p>
      <text:p text:style-name="Text_20_body">7)героизация террористической деятельности с непременным элементом жертвенности;</text:p>
      <text:p text:style-name="Text_20_body">8) примитивность и ригидность картины мира и когнитивных стилей;</text:p>
      <text:p text:style-name="Text_20_body">9) высокая внушаемость;</text:p>
      <text:p text:style-name="Text_20_body">10)специфическое состояние массового сознания и менталитета:</text:p>
      <text:p text:style-name="Text_20_body">11) «неосвоенная» толерантность, отсутствие стандартов ведения продуктивных переговоров,</text:p>
      <text:p text:style-name="Text_20_body">12) вера в эффективность насильственных действий и в право на них,</text:p>
      <text:p text:style-name="Text_20_body">13) «метаморфозы» исторической памяти различных этнических групп, политических партий и т. п.,</text:p>
      <text:p text:style-name="Text_20_body">14) несформированность адекватных представлений о демократии, в частности, о правах человека,</text:p>
      <text:p text:style-name="Text_20_body">15) бинарная, архаическая картина мира.</text:p>
      <text:p text:style-name="Text_20_body">Совокупность предрасполагающих личностных особенностей и социальных условий вовлечения в экстремистскую и террористическую деятельность</text:p>
      <text:p text:style-name="Text_20_body">Первая группа риска вовлечения в террористическую деятельность</text:p>
      <text:p text:style-name="Text_20_body">-Люди не способные или не желающие трудиться, даже для своего собственного благополучия, которые хотят решить свои проблемы легко и быстро, не затрачивая усилий Совокупность предрасполагающих личностных особенностей и социальных условий вовлечения в экстремистскую и террористическую деятельность</text:p>
      <text:p text:style-name="Text_20_body">Вторую группу людей, предрасположенных к террористическим действиям, составляют те, кто легко поддается внушению. Такие люди, как правило, попадают под влияние террористической идеологии религиозной направленности. Они быстро впитывают ложную веру.</text:p>
      <text:p text:style-name="Text_20_body">Третью группу людей, способных быть втянутыми в террористическую деятельность, составляют лица, находящиеся в сложной жизненной ситуации. Это может быть связано с потерей работы или социального положения, утратой имущества, болезнью, конфликтом с родными и близкими и т.д.</text:p>
      <text:p text:style-name="Text_20_body">Четвертая группа людей, из которой могут выйти террористы – психически больные и больные-наркоманы. Психически больным может казаться, что они родились на свет для выполнения специальной миссии. В качестве такой миссии они могут рассматривать борьбу с людьми определенной национальности, веры, профессии, уровня достатка.</text:p>
      <text:p text:style-name="Text_20_body">Пятая группа людей, молодежь. Интерес преступников к этой возрастной группе связан с ее психологическими особенностями, которые делают молодёжь крайне уязвимой перед внешним манипулятивным воздействием.</text:p>
      <text:p text:style-name="Text_20_body">Классификация причин и условий, способствующих вовлечению российских граждан в террористическую деятельность</text:p>
      <text:p text:style-name="Text_20_body">- отсутствие чётко сформулированной цели в жизни;</text:p>
      <text:p text:style-name="Text_20_body">- стремление к праздному времяпрепровождению;</text:p>
      <text:p text:style-name="Text_20_body">- положительное отношение к употреблению алкоголя и наркотиков;</text:p>
      <text:p text:style-name="Text_20_body">- наличие противоречивых жизненных ценностей, взглядов и установок;</text:p>
      <text:p text:style-name="Text_20_body">- агрессивное поведение для удовлетворения своего желания влиять на поведение других людей;</text:p>
      <text:p text:style-name="Text_20_body">- стремление поддерживать свою власть над другими людьми посредством их унижения;</text:p>
      <text:p text:style-name="Text_20_body">- получение удовольствия от последствий террористических актов, совершённых террористами.</text:p>
      <text:p text:style-name="Text_20_body">Несмотря на то что профилактическая деятельность должна проводиться среди всей молодежи, есть некоторые категории, которые наиболее подвержены подобным влияниям. Изучив перечень экстремистов, можно выделить такие группы риска: дети из неблагополучных семей с низким уровнем дохода и социальным статусом, недостаточной степенью образованностью, а также склонностью к различного рода девиациям (алкоголизм, насилие, употребление наркотиков); так называемая золотая молодежь, представители которой, в силу определенных условий, чувствуют вседозволенность и безнаказанность, а также воспринимают экстремизм, как развлечение или нормальное времяпрепровождение; подростки, для которых характерны психологические проблемы, определяющие склонность к агрессии и неадекватную реакцию на те или иные события; представители молодежных субкультур, неформальных групп и уличных компаний, характеризующихся агрессивным поведением и девиантными убеждениями; члены политических движений и религиозных объединений, которые под воздействием определенных идей и убеждений, могут проводить опасную для общества деятельность.</text:p>
      <text:p text:style-name="Text_20_body">IV. Признаки вовлечения.</text:p>
      <text:p text:style-name="Text_20_body">Признаки вовлечения человека в тоталитарную секту, экстремистскую организацию:</text:p>
      <text:p text:style-name="Text_20_body">– замкнутость, скрытность, стремление изолироваться от обычного круга общения;</text:p>
      <text:p text:style-name="Text_20_body">– «стеклянные» глаза, отрешенный взгляд, забывчивость, невнимательность;</text:p>
      <text:p text:style-name="Text_20_body">– неспособность мыслить, слушать собеседника;</text:p>
      <text:p text:style-name="Text_20_body">– частые немотивированные уходы из дома;</text:p>
      <text:p text:style-name="Text_20_body">– резкое изменение образа жизни, мыслей, словарного запаса и манеры общения;</text:p>
      <text:p text:style-name="Text_20_body">– пропажа в семье денег и ценных вещей;</text:p>
      <text:p text:style-name="Text_20_body">– приготовление ранее непривычной пищи и напитков;</text:p>
      <text:p text:style-name="Text_20_body">– отказ отмечать Новый год, день рождения и другие семейные праздники;</text:p>
      <text:p text:style-name="Text_20_body">– внезапные разговоры о добре-зле, наказании-прощении, астрале, кармических узлах и т.д.;</text:p>
      <text:p text:style-name="Text_20_body">– уход из семьи, отказ от общения с близкими и др.</text:p>
      <text:p text:style-name="Text_20_body">– пропадает на несколько часов — посещает мероприятия («сходки», встречи, семинары);</text:p>
      <text:p text:style-name="Text_20_body">– в доме появляется литература организации, звучит специальная «духовная» музыка, воскуряются благовония на восточный манер или образки святых покровителей, чтимых данной общиной, оружие и другие необычные предметы;</text:p>
      <text:p text:style-name="Text_20_body">– появляется сразу много новых знакомых — эффект «вхождения в круг», он рассказывает о них, они приходят в гости или звонят;</text:p>
      <text:p text:style-name="Text_20_body">– начинает соблюдать неизвестные ритуалы при повседневных действиях (омовения, жесты, молитвы, пение), соблюдает необычные посты и праздники;</text:p>
      <text:p text:style-name="Text_20_body">– начинает воспитывать и поправлять вас, может прямо обвинить в греховности вашего образа жизни, попутно заявляя, что стал новым человеком;</text:p>
      <text:p text:style-name="Text_20_body">– проповедует, пытается обратить в свою веру, осуждает ваше «невежество»;</text:p>
      <text:p text:style-name="Text_20_body">– меняется выражение лица, становится как бы просветлённым, взгляд погружён в себя;</text:p>
      <text:p text:style-name="Text_20_body">– становится замкнут, отказывается от общения.</text:p>
      <text:p text:style-name="Text_20_body">Если из дома пропадают ценности, он бросает работу (тайком или открыто), уходит жить в организацию, отключает мобильный, значит влияние организации очень сильное, требования к членам радикальны и опасны.</text:p>
      <text:p text:style-name="Text_20_body">Как избежать попадания в секту?</text:p>
      <text:p text:style-name="Text_20_body">1. Как правило, человека толкает в секту сложная жизненная ситуация, одиночество, ощущение ненужности и невостребованности. Найдите себе и своим близким единомышленников и постарайтесь создать такой круг общения, в котором будет комфортно, интересно и познавательно. Свободное время займите спортом, отдыхом на свежем воздухе, другими увлечениями, приятными хлопотам. Соблюдайте режим труда и отдыха, высыпайтесь.</text:p>
      <text:p text:style-name="Text_20_body">2. Тонкие психологи вербуют в секты настолько грамотно, что человек, ещё не успев понять, куда он попал, уже опутан сетями, и выйти из ловушки очень сложно. Чем дольше он находится в секте, тем сложнее его оттуда вытащить. Если срок пребывания там идёт на месяцы, шансы вернуть его к нормальной жизни достаточно высоки, а если на годы, то они, если и не равны нулю, все равно мизерны. Поэтому в случае резкого изменения поведения и образа жизни вашего ребёнка или другого родственника срочно примите меры. Посоветуйтесь с психологом, постарайтесь переключить его на другую деятельность, созидательную и интересную.</text:p>
      <text:p text:style-name="Text_20_body">3. Нет человека, который пришёл бы в секту сам. Его приводят туда через обман, сокрытие информации, недобросовестную рекламу и держат, манипулируя сознанием. Секты могут скрываться под ширмой различных кружков по интересам: бесплатных или подозрительно дешевых курсов изучения иностранного языка, Библии, восточной философии, йоги, групп здоровья, центров развития личностных способностей, общественных организаций. Постепенно жизнь пришедших в секту становится полностью подконтрольной лидеру, наставнику. Воспринимайте призыв «Не сотвори себе кумира» не столько как библейскую заповедь, но и как разумный жизненный принцип.</text:p>
      <text:p text:style-name="Text_20_body">4. Отличить служителя традиционной церкви от проповедника религиозной секты несложно. Если вам делают весьма заманчивое (за символические деньги) предложение, то необходимо задуматься. Когда требуют принять решение прямо здесь и сейчас, потому что «потом будет поздно», то это явно что-то недобросовестное, вам просто не хотят предоставить полную информацию. Любой адекватный представитель традиционной конфессии всегда даст вам время ознакомиться с предоставленной информацией, чтобы принять осознано, разумом и сердцем. Поэтому, когда вас будут усиленно куда-то завлекать и требовать скорее поменять свое сознание, - не спешите говорить «да». Предварительно «пробейте» организацию и ее лидера по интернету – возможно, вы сразу узнаете много любопытных нюансов, от которых ваше желание приобщиться к «разумному, доброму, вечному» в этой группе моментально поугаснет.</text:p>
      <text:p text:style-name="Text_20_body">V. Как бороться.</text:p>
      <text:p text:style-name="Text_20_body">Казалось бы, чтобы вытащить человека из секты, достаточно поставить на его пути непреодолимое препятствие — запереть дома, сделать невозможными телефонные разговоры, выбросить литературу и предметы ритуалов… Но это не сработает, если ваш близкий физически и морально сильнее вас, за вами не стоит помощь, а также если с другой стороны — из организации — к нему тоже активно пробиваются. Строгой изоляцией и объединёнными усилиями можно вытащить подростка, юношу или девушку, у которых есть внутренний барьер не применять насилие в ответ на ваши действия. С сильными и агрессивными этот способ не пройдёт. Возможно, потребуется помощь правоохранительных органов и родственников, готовых дежурить с вами поочерёдно. Определив наркотическое опьянение, срочно вызывайте скорую помощь. Подытожим важные шаги, которые вам нужно предпринять: понять, что привело человека к такой проблеме; понять, как действует секта, есть ли реальная опасность её члену потерять имущество, личность, здоровье; решить, применять ли открытое противостояние — не опасно ли это, стоит ли обращаться в полицию; дать альтернативу решению проблем, за которыми человек пришел в секту; по возможности окружить его любовью, теплом и заботой; взять ответственность за проблему — организовать лечение зависимости у психотерапевта, помочь найти работу, устроить переезд или даже брак.</text:p>
      <text:p text:style-name="Text_20_body">Исходя из степени вовлеченности в религиозное сектантство, педагогическая работа с учащимися подразделяется: 1) на общую воспитательную работу с детьми; 2) на воспитательно-коррекционную работу с учащимися группы риска; 3) на реабилитационную работу с учащимися, находящимися под воздействием религиозных сект.</text:p>
      <text:p text:style-name="Text_20_body">По отношению к молодым людям, уже ставшим адептами какого-либо НРО, социальному педагогу совместно с психологом следует организовать реабилитационную работу с культистом, одной из основных форм которой является консультация по выходу их из секты с привлечением членов семьи.</text:p>
      <text:p text:style-name="Text_20_body">Консультация о выходе - это предоставление человеку информации о принципах и практических приемах восстановления его социальной идентичности. Консультация предполагает почтительный диалог в открытой обстановке, дополненный образовательными материалами в виде подходящих литературных, подлинных исходных материалов (первоисточников), сообщений средств массовой информации и личных свидетельств.</text:p>
      <text:p text:style-name="Text_20_body">Главная помощь может быть оказана при хорошо спланированной работе близких и родственников адепта и специалиста, который помогает как семье, так и самому культисту. В качестве группы используются семья, знакомые, бывшие члены культа. Групповые механизмы воздействия на личность в культе вполне уместно нейтрализовать аналогичными групповыми механизмами «не деструктивного действия». Необходимо учитывать, что во время знакомства с культом завербованный получает только одностороннюю информацию со стороны культа, а вовсе не исследует обе точки зрения. Группа - это своеобразная «барокамера» при переходе человека из культа в реальность.</text:p>
      <text:p text:style-name="Text_20_body">Особенностями консультирования о выходе являются:</text:p>
      <text:p text:style-name="Text_20_body">значительная роль предварительного сбора информации;</text:p>
      <text:p text:style-name="Text_20_body">активное участие семьи и близких (но не семейная терапия!);</text:p>
      <text:p text:style-name="Text_20_body">«командная» работа консультантов;</text:p>
      <text:p text:style-name="Text_20_body">длительность и интенсивность;</text:p>
      <text:p text:style-name="Text_20_body">акцент на предоставление информации как на единственную цель консультирования, т. е. на информирование вместо психотехники;</text:p>
      <text:p text:style-name="Text_20_body">участие бывших культистов.</text:p>
      <text:p text:style-name="Text_20_body">Правильное понимание мышления культиста и расстановка приоритетов в его сознании - основа успеха по выводу человека из культа.</text:p>
      <text:p text:style-name="Text_20_body">Чтобы обеспечить духовную безопасность общества и, прежде всего, молодежи, необходимы серьезные меры по ликвидации религиозной безграмотности как административных работников, педагогов, психологов, так и населения (и, в первую очередь, молодежи). Особая роль в решении данной проблемы отводится педагогической профилактике.</text:p>
      <text:p text:style-name="Text_20_body">Педагогическая профилактика - это способ организации социальной среды ребенка, препятствующий приобщению к ее негативным явлениям (наркомании, алкоголизму, табакокурению, проституции, религиозным сектам и др.), предотвращающий формирование зависимого поведения и отрицательное влияние на гармоничное развитие личности.</text:p>
      <text:p text:style-name="Text_20_body">Педагогическая профилактика вовлечения молодежи в деструктивные религиозные секты - комплекс социальных, образовательных и психологических мероприятий, направленных на выявление и устранение причин и факторов вовлечения молодежи в религиозные секты, на предупреждение развития и нейтрализация негативных личностных, педагогических и социальных последствий вовлечения в религиозные секты деструктивного характера.</text:p>
      <text:p text:style-name="Text_20_body">Система предупреждения вовлечения молодежи в религиозные секты включает следующие виды профилактической работы:</text:p>
      <text:p text:style-name="Text_20_body">первичную профилактику, целью которой является предупреждение вовлечения молодежи в секты;</text:p>
      <text:p text:style-name="Text_20_body">вторичную профилактику, предотвращающую развитие негативных последствий психологических методов воздействия на личность молодых людей, имеющих опыт общения с сектантами;</text:p>
      <text:p text:style-name="Text_20_body">третичную профилактику, являющуюся социально-педагогической реабилитацией адептов со сформированной зависимостью от сектантской среды.</text:p>
      <text:p text:style-name="Text_20_body">Педагогическая профилактика представляет собой целенаправленную деятельность учителя, психолога и социального педагога в образовательном учреждении, включающую устойчивый комплекс взаимодополняющих видов деятельности:</text:p>
      <text:p text:style-name="Text_20_body">медико-санитарное и правовое просвещение; воспитательно-разъяснительную деятельность;</text:p>
      <text:p text:style-name="Text_20_body">психолого-диагностическую деятельность и психокоррекцию; организационно-методические мероприятия, содействующие формированию здорового образа жизни учащихся;</text:p>
      <text:p text:style-name="Text_20_body">оформление карты развития личности.</text:p>
      <text:p text:style-name="Text_20_body">Она направлена на формирование смысложизненных ценностных ориентаций, позитивной самооценки и культуры поведения, способствующего повышению автономности личности, развитию критического мышления и обеспечению психологической защиты в ситуациях риска, а также на развитие навыков противостояния групповому давлению, конструктивного решения конфликтных ситуаций и навыков здорового образа жизни у молодых людей.</text:p>
      <text:p text:style-name="Text_20_body">Задачами педагогической профилактики вовлечения молодежи в деструктивные религиозные секты являются:</text:p>
      <text:p text:style-name="Text_20_body">формирование культуры поведения, способствующего обеспечению психологической защиты в ситуациях риска;</text:p>
      <text:p text:style-name="Text_20_body">формирование смысложизненных ориентиров и позитивной самооценки; активизация критического мышления;</text:p>
      <text:p text:style-name="Text_20_body">развитие умений противостоять групповому давлению, конструктивно разрешать конфликтные ситуации;</text:p>
      <text:p text:style-name="Text_20_body">формирование навыков здорового образа жизни; недопущение в стены общеобразовательных учреждений миссионеров, проповедующих любые религиозные идеи;</text:p>
      <text:p text:style-name="Text_20_body">выявление молодежи группы риска, наиболее подверженной вовлечению в религиозные секты.</text:p>
      <text:p text:style-name="Text_20_body">Педагогическими условиями, обеспечивающими эффективность процесса предупреждения вовлечения молодежи в религиозные секты, являются:</text:p>
      <text:p text:style-name="Text_20_body">- выявление молодых людей, подверженных риску вовлечения в религиозные секты;</text:p>
      <text:p text:style-name="Text_20_body">- проведение систематических целенаправленных антисектантских мероприятий с молодежью и их родителями;</text:p>
      <text:p text:style-name="Text_20_body">- повышение уровня профессиональной компетентности педагогов и научно-методическое обеспечение профилактической деятельности;</text:p>
      <text:p text:style-name="Text_20_body">- повышение психолого-педагогической культуры родителей с целью их вовлечения в антисектантское воспитание;</text:p>
      <text:p text:style-name="Text_20_body">- реализация педагогической модели предупреждения вовлечения молодежи в религиозные секты.</text:p>
      <text:p text:style-name="Text_20_body">Эффективность профилактических мероприятий может быть обеспечена только при условии обязательного включения следующих составляющих института гражданского общества: социального института государства, средств массовой информации, семьи.</text:p>
      <text:p text:style-name="Text_20_body">VI. Заключение</text:p>
      <text:p text:style-name="Text_20_body">Путь террориста часто начинается в кругу родных, близких и знакомых людей, мировоззрение которых делит мир на «своих» (как правило, умных, достойных) и «врагов» (чаще всего недалеких, недостойных, презренных, нелюдей), допускает достижение жизненных целей любыми, в том числе преступными, способами.</text:p>
      <text:p text:style-name="Text_20_body"><text:line-break/></text:p>
      <text:p text:style-name="Text_20_body">Адрес страницы: <text:a xlink:type="simple" xlink:href="http://bogorodskoe.mos.ru/counter-terrorism/prevention-of-terrorism-and-extremism/detail/12370703.html" office:name=""><text:span text:style-name="Definition">http://bogorodskoe.mos.ru/counter-terrorism/prevention-of-terrorism-and-extremism/detail/12370703.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06T16:23:51Z</meta:creation-date>
    <dc:date>2025-05-06T16:23:51Z</dc:date>
  </office:meta>
</office:document-meta>
</file>