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нь-солидарности-в-борьбе-с-терроризмом-в-районе-богородское-города-москвы"/>День солидарности в борьбе с терроризмом в районе Богородское города Москвы<text:bookmark-end text:name="день-солидарности-в-борьбе-с-терроризмом-в-районе-богородское-города-москвы"/></text:h>
      <text:p text:style-name="First_20_paragraph">05.09.2019</text:p>
      <text:p text:style-name="Text_20_body"><text:line-break/></text:p>
      <text:p text:style-name="Text_20_body">Адрес страницы: <text:a xlink:type="simple" xlink:href="http://bogorodskoe.mos.ru/counter-terrorism/prevention-of-terrorism-and-extremism/detail/8329715.html" office:name=""><text:span text:style-name="Definition">http://bogorodskoe.mos.ru/counter-terrorism/prevention-of-terrorism-and-extremism/detail/8329715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20:13:10Z</meta:creation-date>
    <dc:date>2023-08-22T20:13:10Z</dc:date>
  </office:meta>
</office:document-meta>
</file>