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разъяснение-последствий-несоблюдения-требований-законодательства-при-сдаче-жилых-помещений-в-наём-и-бесконтрольном-пребывании-в-них-посторонних-лиц.-выдержки-из-законов"/>Разъяснение последствий несоблюдения требований законодательства при сдаче жилых помещений в наём и бесконтрольном пребывании в них посторонних лиц. Выдержки из законов<text:bookmark-end text:name="разъяснение-последствий-несоблюдения-требований-законодательства-при-сдаче-жилых-помещений-в-наём-и-бесконтрольном-пребывании-в-них-посторонних-лиц.-выдержки-из-законов"/></text:h>
      <text:p text:style-name="First_20_paragraph">26.07.2018</text:p>
      <text:p text:style-name="Text_20_body"><text:span text:style-name="T1">Конституция Российской Федерации</text:span></text:p>
      <text:p text:style-name="Text_20_body"><text:span text:style-name="T1">Статья 57</text:span></text:p>
      <text:p text:style-name="Text_20_body">Каждый обязан платить законно установленные налоги и сборы. Законы, устанавливающие новые налоги или ухудшающие положение налогоплательщиков, обратной силы не имеют.</text:p>
      <text:p text:style-name="Text_20_body"><text:span text:style-name="T1">Налоговый кодекс Российской Федерации</text:span></text:p>
      <text:p text:style-name="Text_20_body"><text:span text:style-name="T1">Статья 23 Обязанности налогоплательщиков (плательщиков сборов, плательщиков страховых взносов)</text:span></text:p>
      <text:p text:style-name="Text_20_body">1. Налогоплательщики обязаны:</text:p>
      <text:p text:style-name="Text_20_body"><text:bookmark text:name="dst240"/> 1) уплачивать законно установленные налоги;</text:p>
      <text:p text:style-name="Text_20_body"><text:bookmark text:name="dst241"/> 2) встать на учет в налоговых органах, если такая обязанность предусмотрена настоящим Кодексом;</text:p>
      <text:p text:style-name="Text_20_body"><text:bookmark text:name="dst242"/> 3) вести в установленном порядке учет своих доходов (расходов) и объектов налогообложения, если такая обязанность предусмотрена законодательством о налогах и сборах;</text:p>
      <text:p text:style-name="Text_20_body"><text:bookmark text:name="dst243"/> 4) представлять в установленном порядке в налоговый орган по месту учета налоговые декларации (расчеты), если такая обязанность предусмотрена законодательством о налогах и сборах;</text:p>
      <text:p text:style-name="Text_20_body"><text:bookmark text:name="dst2882"/> 5) представлять в налоговый орган по месту жительства индивидуального предпринимателя, нотариуса, занимающегося частной практикой, адвоката, учредившего адвокатский кабинет, по запросу налогового органа книгу учета доходов и расходов и хозяйственных операций; представлять в налоговый орган по месту нахождения организации годовую бухгалтерскую (финансовую) отчетность не позднее трех месяцев после окончания отчетного года, за исключением случаев, когда организация в соответствии с Федеральным <text:a xlink:type="simple" xlink:href="http://www.consultant.ru/document/Cons_doc_LAW_286976/d7372b9bbb772927073ce566a64848b23aa14879/#dst100048" office:name=""><text:span text:style-name="Definition">законом</text:span></text:a> от 6 декабря 2011 года N 402-ФЗ "О бухгалтерском учете" не обязана вести бухгалтерский учет или является религиозной организацией, у которой за отчетные (налоговые) периоды календарного года не возникало обязанности по уплате налогов и сборов;</text:p>
      <text:p text:style-name="Text_20_body"><text:bookmark text:name="dst245"/>6) представлять в налоговые органы и их должностным лицам в случаях и в порядке, которые предусмотрены настоящим Кодексом, документы, необходимые для исчисления и уплаты налогов;</text:p>
      <text:p text:style-name="Text_20_body"><text:bookmark text:name="dst246"/> 7) выполнять законные требования налогового органа об устранении выявленных нарушений законодательства о налогах и сборах, а также не препятствовать законной деятельности должностных лиц налоговых органов при исполнении ими своих служебных обязанностей;</text:p>
      <text:p text:style-name="Text_20_body"><text:bookmark text:name="dst2727"/> 8) в течение четырех лет обеспечивать сохранность данных бухгалтерского и налогового учета и других документов, необходимых для исчисления и уплаты налогов, в том числе документов, подтверждающих получение доходов, осуществление расходов (для организаций и индивидуальных предпринимателей), а также уплату (удержание) налогов, если иное не предусмотрено настоящим Кодексом;</text:p>
      <text:p text:style-name="Text_20_body"><text:bookmark text:name="dst248"/> 9) нести иные обязанности, предусмотренные законодательством о налогах и сборах.</text:p>
      <text:p text:style-name="Text_20_body"><text:span text:style-name="T1">Статья 119 Непредставление налоговой декларации (расчета финансового результата инвестиционного товарищества, расчета по страховым взносам).</text:span></text:p>
      <text:p text:style-name="Text_20_body">1. Непредставление в установленный законодательством о налогах и сборах срок налоговой декларации (расчета по страховым взносам) в налоговый орган по месту учета</text:p>
      <text:p text:style-name="Text_20_body"><text:bookmark text:name="dst4103"/> влечет взыскание штрафа в размере 5 процентов не уплаченной в установленный законодательством о налогах и сборах срок суммы налога (страховых взносов), подлежащей уплате (доплате) на основании этой декларации (расчета по страховым взносам), за каждый полный или неполный месяц со дня, установленного для ее представления, но не более 30 процентов указанной суммы и не менее 1 000 рублей.</text:p>
      <text:p text:style-name="Text_20_body"><text:bookmark text:name="dst2361"/> 2. Непредставление управляющим товарищем, ответственным за ведение налогового учета, расчета финансового результата инвестиционного товарищества в налоговый орган по месту учета в установленный законодательством о налогах и сборах<text:a xlink:type="simple" xlink:href="http://www.consultant.ru/document/Cons_doc_LAW_291273/44cc7c3f3d71686b8e6b2c639eb5357e9a6eccc6/#dst2315" office:name=""><text:span text:style-name="Definition">срок</text:span></text:a></text:p>
      <text:p text:style-name="Text_20_body"><text:bookmark text:name="dst2362"/>влечет взыскание штрафа в размере 1 000 рублей за каждый полный или неполный месяц со дня, установленного для его представления.</text:p>
      <text:p text:style-name="Text_20_body"><text:span text:style-name="T1">Статья 122 Неуплата или неполная уплата сумм налога (сбора, страховых взносов)</text:span></text:p>
      <text:p text:style-name="Text_20_body">1. Неуплата или неполная уплата сумм налога (сбора, страховых взносов) в результате занижения налоговой базы (базы для исчисления страховых взносов), иного неправильного исчисления налога (сбора, страховых взносов) или других неправомерных действий (бездействия), если такое деяние не содержит признаков налоговых правонарушений, предусмотренных <text:a xlink:type="simple" xlink:href="http://www.consultant.ru/document/cons_doc_LAW_291273/0dcad7fcba79ce0bdb98d2f907e49de1456a8985/#dst2022" office:name=""><text:span text:style-name="Definition">статьями 129.3</text:span></text:a> и <text:a xlink:type="simple" xlink:href="http://www.consultant.ru/document/cons_doc_LAW_291273/ca391efb61a3012f873fbac5bb2fc1d7729d8909/#dst3258" office:name=""><text:span text:style-name="Definition">129.5</text:span></text:a> настоящего Кодекса,</text:p>
      <text:p text:style-name="Text_20_body"><text:bookmark text:name="dst4109"/>влечет взыскание штрафа в размере 20 процентов от неуплаченной суммы налога (сбора, страховых взносов).</text:p>
      <text:p text:style-name="Text_20_body"><text:bookmark text:name="dst101309"/> 2. Утратил силу с 1 января 2004 г.</text:p>
      <text:p text:style-name="Text_20_body"><text:bookmark text:name="dst101367"/> 3. Деяния, предусмотренные <text:a xlink:type="simple" xlink:href="http://www.consultant.ru/document/cons_doc_LAW_291273/1bab8cfd8c4da82e8af44f7ebcbfa1716bac9586/#dst101189" office:name=""><text:span text:style-name="Definition">пунктом 1</text:span></text:a> настоящей статьи, совершенные <text:a xlink:type="simple" xlink:href="http://www.consultant.ru/document/cons_doc_LAW_220597/908a136d43efe81264e642fb6f023cd9f5971dd3/#dst100022" office:name=""><text:span text:style-name="Definition">умышленно</text:span></text:a>, <text:bookmark text:name="dst4110"/>влекут взыскание штрафа в размере 40 процентов от неуплаченной суммы налога (сбора, страховых взносов).</text:p>
      <text:p text:style-name="Text_20_body"><text:bookmark text:name="dst2294"/> 4. Не признается правонарушением неуплата или неполная уплата ответственным участником консолидированной группы налогоплательщиков сумм налога на прибыль организаций по консолидированной группе налогоплательщиков в результате занижения налоговой базы, иного неправильного исчисления налога на прибыль организаций по консолидированной группе налогоплательщиков или других неправомерных действий (бездействия), если они вызваны сообщением недостоверных данных (несообщением данных), повлиявших на полноту уплаты налога, иным участником консолидированной группы налогоплательщиков, привлеченным к ответственности в соответствии со <text:a xlink:type="simple" xlink:href="http://www.consultant.ru/document/cons_doc_LAW_291273/050ce5ad60afdb4ab5145b54b41a6abba869ffda/#dst2295" office:name=""><text:span text:style-name="Definition">статьей 122.1</text:span></text:a>настоящего Кодекса.</text:p>
      <text:p text:style-name="Text_20_body"><text:span text:style-name="T1">Уголовный кодекс Российской Федерации</text:span></text:p>
      <text:p text:style-name="Text_20_body"><text:span text:style-name="T1">Статья 198 Уклонение физического лица от уплаты налогов, сборов и (или) физического лица - плательщика страховых взносов от уплаты страховых взносов</text:span></text:p>
      <text:p text:style-name="Text_20_body">1.<text:a xlink:type="simple" xlink:href="http://www.consultant.ru/document/cons_doc_LAW_64996/#dst100010" office:name=""><text:span text:style-name="Definition">Уклонение</text:span></text:a> физического <text:a xlink:type="simple" xlink:href="http://www.consultant.ru/document/cons_doc_LAW_64996/#dst100016" office:name=""><text:span text:style-name="Definition">лица</text:span></text:a> от уплаты <text:a xlink:type="simple" xlink:href="http://www.consultant.ru/document/cons_doc_LAW_64996/#dst100006" office:name=""><text:span text:style-name="Definition">налогов</text:span></text:a>, <text:a xlink:type="simple" xlink:href="http://www.consultant.ru/document/cons_doc_LAW_64996/#dst100007" office:name=""><text:span text:style-name="Definition">сборов</text:span></text:a> и (или) физического лица - плательщика страховых взносов от уплаты страховых взносов путем непредставления <text:a xlink:type="simple" xlink:href="http://www.consultant.ru/document/cons_doc_LAW_64996/#dst100013" office:name=""><text:span text:style-name="Definition">налоговой декларации</text:span></text:a> (расчета) или <text:a xlink:type="simple" xlink:href="http://www.consultant.ru/document/cons_doc_LAW_64996/#dst100015" office:name=""><text:span text:style-name="Definition">иных</text:span></text:a> документов, представление которых в соответствии с <text:a xlink:type="simple" xlink:href="http://www.consultant.ru/document/cons_doc_LAW_291273/dfdebc3924e7af2bdd0afedcf17a119a7e191b07/#dst3853" office:name=""><text:span text:style-name="Definition">законодательством</text:span></text:a> Российской Федерации о налогах и сборах является обязательным, либо путем включения в налоговую декларацию (расчет) или такие документы заведомо ложных <text:a xlink:type="simple" xlink:href="http://www.consultant.ru/document/cons_doc_LAW_64996/#dst100023" office:name=""><text:span text:style-name="Definition">сведений</text:span></text:a>, совершенное в крупном размере,</text:p>
      <text:p text:style-name="Text_20_body">- <text:bookmark text:name="dst797"/>наказывается штрафом в размере от ста тысяч до трехсот тысяч рублей или в размере заработной платы или иного дохода осужденного за период от одного года до двух лет, либо принудительными работами на срок до одного года, либо арестом на срок до шести месяцев, либо лишением свободы на срок до одного года.</text:p>
      <text:p text:style-name="Text_20_body"><text:bookmark text:name="dst102790"/> 2. То же деяние, совершенное в особо крупном размере, -</text:p>
      <text:p text:style-name="Text_20_body"><text:bookmark text:name="dst798"/> наказывается штрафом в размере от двухсот тысяч до пятисот тысяч рублей или в размере заработной платы или иного дохода осужденного за период от восемнадцати месяцев до трех лет, либо принудительными работами на срок до трех лет, либо лишением свободы на тот же срок.</text:p>
      <text:p text:style-name="Text_20_body"><text:bookmark text:name="dst2309"/> <text:span text:style-name="T1">Примечания</text:span> 1). Под физическим лицом - плательщиком страховых взносов в настоящей статье понимаются индивидуальные предприниматели и не являющиеся индивидуальными предпринимателями физические лица, которые производят выплаты и иные вознаграждения физическим лицам и обязаны уплачивать страховые взносы в соответствии с законодательством Российской Федерации о налогах и сборах.</text:p>
      <text:p text:style-name="Text_20_body"><text:bookmark text:name="dst2310"/> 2). Крупным размером в настоящей статье признается сумма налогов, сборов, страховых взносов, составляющая за период в пределах трех финансовых лет подряд более девятисот тысяч рублей, при условии, что доля неуплаченных налогов, сборов, страховых взносов превышает 10 процентов подлежащих уплате сумм налогов, сборов, страховых взносов в совокупности, либо превышающая два миллиона семьсот тысяч рублей, а особо крупным размером - сумма, составляющая за период в пределах трех финансовых лет подряд более четырех миллионов пятисот тысяч рублей, при условии, что доля неуплаченных налогов, сборов, страховых взносов превышает 20 процентов подлежащих уплате сумм налогов, сборов, страховых взносов в совокупности, либо превышающая тринадцать миллионов пятьсот тысяч рублей.</text:p>
      <text:p text:style-name="Text_20_body"><text:bookmark text:name="dst2311"/> 3). Лицо, впервые совершившее преступление, предусмотренное настоящей статьей, освобождается от уголовной ответственности, если оно полностью уплатило суммы недоимки и соответствующих пеней, а также сумму штрафа в размере, определяемом в соответствии с Налоговым <text:a xlink:type="simple" xlink:href="http://www.consultant.ru/document/cons_doc_LAW_291273/#dst0" office:name=""><text:span text:style-name="Definition">кодексом</text:span></text:a> Российской Федерации.</text:p>
      <text:p text:style-name="Text_20_body"><text:span text:style-name="T1">Статья 205.1 Содействие террористической деятельности</text:span></text:p>
      <text:p text:style-name="Text_20_body">3. Пособничество в совершении хотя бы одного из преступлений, предусмотренных <text:a xlink:type="simple" xlink:href="http://www.consultant.ru/document/cons_doc_LAW_296536/0994b72ccab34fae773ced2c837691518a3e3dca/#dst2163" office:name=""><text:span text:style-name="Definition">статьей 205</text:span></text:a>, <text:a xlink:type="simple" xlink:href="http://www.consultant.ru/document/cons_doc_LAW_296536/3023e13509901f168fb24cd67654422cb4e93b13/#dst101334" office:name=""><text:span text:style-name="Definition">частью третьей статьи 206</text:span></text:a>,<text:a xlink:type="simple" xlink:href="http://www.consultant.ru/document/cons_doc_LAW_296536/e15b4807e0a41503c8101b28cb338b6938e5021b/#dst103243" office:name=""><text:span text:style-name="Definition">частью первой статьи 208</text:span></text:a> настоящего Кодекса, -</text:p>
      <text:p text:style-name="Text_20_body">наказывается лишением свободы на срок от десяти до двадцати лет.</text:p>
      <text:p text:style-name="Text_20_body">Примечание: 1.1. Под пособничеством в настоящей статье понимаются умышленное содействие совершению преступления советами, указаниями, предоставлением информации, средств или орудий совершения преступления либо устранением препятствий к его совершению, а также обещание скрыть преступника, средства или орудия совершения преступления, следы преступления либо предметы, добытые преступным путем, а равно обещание приобрести или сбыть такие предметы.</text:p>
      <text:p text:style-name="Text_20_body"><text:span text:style-name="T1">Кодекс Российской Федерации об административных правонарушениях</text:span></text:p>
      <text:p text:style-name="Text_20_body"><text:span text:style-name="T1">Статья 18.9 Нарушение правил пребывания в Российской Федерации иностранных граждан и лиц без гражданства</text:span></text:p>
      <text:p text:style-name="Text_20_body">3. Предоставление жилого помещения или транспортного средства либо оказание иных услуг иностранному гражданину или лицу без гражданства, находящимся в Российской Федерации с нарушением установленного <text:a xlink:type="simple" xlink:href="http://www.consultant.ru/document/Cons_doc_LAW_291256/d8b66f041ba1f3c943f63e1cd0768b74d48d09f3/#dst100085" office:name=""><text:span text:style-name="Definition">порядка</text:span></text:a> или <text:a xlink:type="simple" xlink:href="http://www.consultant.ru/document/Cons_doc_LAW_291256/c22f20e79005a435515f1a4c92e5301332f72c64/#dst100100" office:name=""><text:span text:style-name="Definition">правил</text:span></text:a>транзитного проезда через ее территорию, -</text:p>
      <text:p text:style-name="Text_20_body"><text:bookmark text:name="dst8099"/>влечет наложение административного штрафа на граждан в размере от двух тысяч до пяти тысяч рублей; на должностных лиц - от тридцати пяти тысяч до пятидесяти тысяч рублей; на юридических лиц - от четырехсот тысяч до пятисот тысяч рублей.</text:p>
      <text:p text:style-name="Text_20_body"><text:line-break/></text:p>
      <text:p text:style-name="Text_20_body"><text:line-break/></text:p>
      <text:p text:style-name="Text_20_body">Адрес страницы: <text:a xlink:type="simple" xlink:href="http://bogorodskoe.mos.ru/counter-terrorism/the-legal-basis-of-combating-terrorism-and-extremism/detail/7472550.html" office:name=""><text:span text:style-name="Definition">http://bogorodskoe.mos.ru/counter-terrorism/the-legal-basis-of-combating-terrorism-and-extremism/detail/7472550.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5T20:34:07Z</meta:creation-date>
    <dc:date>2023-05-15T20:34:07Z</dc:date>
  </office:meta>
</office:document-meta>
</file>