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ановление-от-6-июня-2016-г.-312-пп-о-стратегии-национальной-политики-города-москвы-на-период-до-2025-года"/>Постановление от 6 июня 2016 г. № 312-ПП о стратегии национальной политики города Москвы на период до 2025 года<text:bookmark-end text:name="постановление-от-6-июня-2016-г.-312-пп-о-стратегии-национальной-политики-города-москвы-на-период-до-2025-года"/></text:h>
      <text:p text:style-name="First_20_paragraph">26.07.2018</text:p>
      <text:p text:style-name="Text_20_body"><text:a xlink:type="simple" xlink:href="http://ivanovskoe.mos.ru/downloads/%D0%A1%D1%82%D1%80%D0%B0%D1%82%D0%B5%D0%B3%D0%B8%D1%8F%20%D0%BD%D0%B0%D1%86%D0%B8%D0%BE%D0%BD%D0%B0%D0%BB%D1%8C%D0%BD%D0%BE%D0%B9%20%D0%BF%D0%BE%D0%BB%D0%B8%D1%82%D0%B8%D0%BA%D0%B8.pdf" office:name=""><text:span text:style-name="Definition">Постановление от 6 июня 2016 г. № 312-ПП о стратегии национальной политики города Москвы на период до 2025 года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the-legal-basis-of-combating-terrorism-and-extremism/detail/7472864.html" office:name=""><text:span text:style-name="Definition">http://bogorodskoe.mos.ru/counter-terrorism/the-legal-basis-of-combating-terrorism-and-extremism/detail/74728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1:41Z</meta:creation-date>
    <dc:date>2023-08-22T20:11:41Z</dc:date>
  </office:meta>
</office:document-meta>
</file>