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ъяснения-судебной-практики-по-уголовным-делам-о-преступлениях-экстремистской-и-террористической-направленности"/>Разъяснения судебной практики по уголовным делам о преступлениях экстремистской и террористической направленности<text:bookmark-end text:name="разъяснения-судебной-практики-по-уголовным-делам-о-преступлениях-экстремистской-и-террористической-направленности"/></text:h>
      <text:p text:style-name="First_20_paragraph">26.07.2018</text:p>
      <text:p text:style-name="Text_20_body">Постановлением Пленума Верховного Суда РФ от 03.11.2016 N 41 актуализированы разъяснения судебной практики по уголовным делам о преступлениях экстремистской и террористической направленности.</text:p>
      <text:p text:style-name="Text_20_body">Поправки в постановления Пленума Верховного Суда РФ от 09.02.2012 N 1 "О некоторых вопросах судебной практики по уголовным делам о преступлениях террористической направленности" и от 28.06.2011 N 11 "О судебной практике по уголовным делам о преступлениях экстремистской направленности" внесены в связи с введением уголовной ответственности за отдельные преступления террористической и экстремистской направленности (в том числе за прохождение обучения в целях осуществления террористической деятельности (статья 205.3 УК РФ), организацию террористического сообщества и участие в нем (статья 205.4 УК РФ), организацию деятельности террористической организации и участие в деятельности такой организации (статья 205.5 УК РФ), совершение и финансирование акта международного терроризма (статья 361 УК РФ), финансирование экстремистской деятельности (статья 282.3 УК РФ) и за некоторые другие деяния).</text:p>
      <text:p text:style-name="Text_20_body">В настоящем постановлении даются, в частности, следующие разъяснения:</text:p>
      <text:p text:style-name="Text_20_body">цели дестабилизации деятельности органов власти или международных организаций либо воздействия на принятие ими решений являются обязательным признаком террористического акта (статья 205 УК РФ);</text:p>
      <text:p text:style-name="Text_20_body">при решении вопроса о направленности умысла виновного лица на дестабилизацию деятельности органов власти или международных организаций следует исходить из совокупности всех обстоятельств содеянного и учитывать, в частности, время, место, способ, обстановку, орудия и средства совершения преступления, характер и размер наступивших или предполагаемых последствий, а также предшествующее преступлению и последующее поведение виновного;</text:p>
      <text:p text:style-name="Text_20_body">уголовная ответственность за пособничество в совершении террористического акта, захвата заложника или организации незаконного вооруженного формирования, осуществленное участником организованной группы, совершившей такие преступления, наступает по соответствующей статье Особенной части УК РФ и не требует квалификации по части 3 статьи 205.1 УК РФ;</text:p>
      <text:p text:style-name="Text_20_body">при совершении публичных призывов к осуществлению террористической деятельности или публичного оправдания терроризма, к осуществлению экстремистской деятельности путем массовой рассылки сообщений абонентам мобильной связи или с использованием электронных или информационно-телекоммуникационных сетей, в том числе сети "Интернет", преступление следует считать оконченным с момента размещения обращений в указанных сетях общего пользования (например, на сайтах, форумах или в блогах), отправления сообщений другим лицам;</text:p>
      <text:p text:style-name="Text_20_body">при решении вопроса о направленности действий лица, разместившего какую-либо информацию либо выразившего свое отношение к ней в сети "Интернет" или иной информационно-телекоммуникационной сети, на возбуждение ненависти либо вражды, а равно унижение достоинства человека либо группы лиц следует исходить из совокупности всех обстоятельств содеянного и учитывать, в частности, контекст, форму и содержание размещенной информации, наличие и содержание комментариев или иного выражения отношения к н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the-legal-basis-of-combating-terrorism-and-extremism/detail/7472914.html" office:name=""><text:span text:style-name="Definition">http://bogorodskoe.mos.ru/counter-terrorism/the-legal-basis-of-combating-terrorism-and-extremism/detail/74729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4:22:32Z</meta:creation-date>
    <dc:date>2023-06-22T04:22:32Z</dc:date>
  </office:meta>
</office:document-meta>
</file>