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ветственность-за-заведомо-ложное-сообщение-об-акте-терроризма-предусмотрена-ст.-207-ук-рф"/>Ответственность за заведомо ложное сообщение об акте терроризма предусмотрена ст. 207 УК РФ<text:bookmark-end text:name="ответственность-за-заведомо-ложное-сообщение-об-акте-терроризма-предусмотрена-ст.-207-ук-рф"/></text:h>
      <text:p text:style-name="First_20_paragraph">26.07.2018</text:p>
      <text:p text:style-name="Text_20_body">Из числа преступлений, которые законом не причислены к преступлениям террористического характера, но которые также отнесены к преступлениям против общественной безопасности и общественного порядка, распространенным является заведомо ложное сообщение об акте терроризма, ответственность за которое предусмотрена ст. 207 УК РФ.</text:p>
      <text:p text:style-name="Text_20_body">Две трети заведомо ложных сообщений об акте терроризма приходится на учреждения образования, до трети таких деяний совершаются подростками, не достигшими возраста уголовной ответственности.</text:p>
      <text:p text:style-name="Text_20_body">Самыми распространенными побуждениями к преступной деятельности несовершеннолетних являются порой бессмысленная решимость совершить противоправный акт.</text:p>
      <text:p text:style-name="Text_20_body">Способ доведения заведомо ложной информации на квалификацию не влияет, она может быть сообщена по телефону, направлена письмом и т.д. Адресатом сведений могут быть как организации и учреждения, либо отдельные граждане. На квалификацию не оказывает влияния определенность сообщенной информации, т.е. обозначены ли время посягательства, его характер (взрыв, поджог и т.д.), не имеет значение в данном случае мотив и цель совершаемых действий.</text:p>
      <text:p text:style-name="Text_20_body">Законодателем, за совершение преступления, установлена уголовная ответственность с 14 лет, при этом предусмотрено шесть альтернативных видов наказания: штраф в размере до двухсот тысяч рублей или в размере заработной платы или иного дохода осужденного за период до восемнадцати месяцев, либо обязательные работы на срок до четырехсот восьмидесяти часов, либо исправительные работы на срок от одного года до двух лет, либо ограничение свободы на срок до трех лет, либо принудительные работы на срок до трех лет, либо арест на срок от трех до шести месяцев, либо лишение свободы на срок до трех лет.</text:p>
      <text:p text:style-name="Text_20_body">Заведомо ложные сообщения об актах терроризма с одной стороны, оказывает негативное морально-психологическое воздействие на население, нагнетая атмосферу страха и беспокойства за собственную жизнь, с другой – наносит значительный материальный вред, связанный с вынужденной остановкой производств, срывом графиков движения транспорта, эвакуацией людей, привлечением спецподразделений и сил оперативного реагирования.</text:p>
      <text:p text:style-name="Text_20_body">В гражданском законодательстве в соответствии со ст. 1074 ГК РФ несовершеннолетние в возрасте от четырнадцати до восемнадцати лет самостоятельно несут ответственность за причиненный вред на общих основаниях. Вместе с тем, в случае, когда у несовершеннолетнего в возрасте от четырнадцати до восемнадцати лет нет доходов или иного имущества, достаточных для возмещения вреда, вред должен быть возмещен полностью или в недостающей части его родителями (усыновителями) или попечителем, если они не докажут, что вред возник не по их вине.</text:p>
      <text:p text:style-name="Text_20_body">Но освобождение от уголовной ответственности несовершеннолетних в возрасте до четырнадцати лет (малолетних) не освобождает причинителя вреда от гражданско-правовой ответственности. Таким образом, за вред, причиненный заведомо ложное сообщение об акте терроризма, причиненный несовершеннолетним, не достигшим четырнадцати лет (малолетним), отвечают его родители (усыновители) или опекуны, если не докажут, что вред возник не по их вине. В соответствии с п. 4 ст. 1073ГК РФ малолетний, даже если располагает необходимыми средствами для возмещения вреда, не может стать субъектом ответственности, поскольку полностью неделиктоспособен.</text:p>
      <text:p text:style-name="Text_20_body">При наличии оснований, органы прокуратуры принимают активные меры к возмещению причиненного материального вреда.</text:p>
      <text:p text:style-name="Text_20_body"><text:line-break/></text:p>
      <text:p text:style-name="Text_20_body"><text:line-break/></text:p>
      <text:p text:style-name="Text_20_body">Адрес страницы: <text:a xlink:type="simple" xlink:href="http://bogorodskoe.mos.ru/counter-terrorism/the-legal-basis-of-combating-terrorism-and-extremism/detail/7472927.html" office:name=""><text:span text:style-name="Definition">http://bogorodskoe.mos.ru/counter-terrorism/the-legal-basis-of-combating-terrorism-and-extremism/detail/7472927.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1:35Z</meta:creation-date>
    <dc:date>2023-08-22T20:11:35Z</dc:date>
  </office:meta>
</office:document-meta>
</file>