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ственное-обсуждение-по-проекту-межевания-территории-квартала-района-богородское-ограниченного-улицей-глебовская-улицей-4-я-гражданская-проектуируемым-проездом-176-бульваром-маршала-рокоссовского-вао"/>Общественное обсуждение по проекту межевания территории квартала района Богородское, ограниченного улицей Глебовская, улицей 4-я Гражданская, проектуируемым проездом № 176, бульваром Маршала Рокоссовского (ВАО)<text:bookmark-end text:name="общественное-обсуждение-по-проекту-межевания-территории-квартала-района-богородское-ограниченного-улицей-глебовская-улицей-4-я-гражданская-проектуируемым-проездом-176-бульваром-маршала-рокоссовского-вао"/></text:h>
      <text:p text:style-name="First_20_paragraph">30.07.2021</text:p>
      <text:p text:style-name="Text_20_body"><text:span text:style-name="T1">С 11.08.2021 на портале «Активный гражданин» открывается</text:span></text:p>
      <text:p text:style-name="Text_20_body"><text:span text:style-name="T1">общественное обсуждение</text:span></text:p>
      <text:p text:style-name="Text_20_body"><text:span text:style-name="T2">по проекту межевания территории квартала района Богородское, ограниченного улицей Глебовская, улицей 4-я Гражданская, проектуируемым проездом № 176, бульваром Маршала Рокоссовского (ВАО)</text:span>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межевания территории квартала района Богородское, ограниченного улицей Глебовская, улицей 4-я Гражданская, проектуируемым проездом № 176, бульваром Маршала Рокоссовского (ВАО) - <text:span text:style-name="T2">проводятся в пределах территории границ района Богородское.</text:span></text:p>
      <text:p text:style-name="Text_20_body">Проект межевания территории и информационные материалы к нему <text:span text:style-name="T2">будут размещены на сайте проекта «Активный гражданин» в информационно-телекоммуникационной сети Интернет</text:span> <text:a xlink:type="simple" xlink:href="file:///C:/Users/17-3/Desktop/%20http:/ag.mos.ru" office:name=""><text:span text:style-name="Definition">http://ag.mos.ru</text:span></text:a> <text:span text:style-name="T2">в разделе «Общественные обсуждения».</text:span></text:p>
      <text:p text:style-name="Text_20_body">Экспозиция проекта открыта с 8:00 11.08.2021 по 23:59 24.08.2021 на официальном сайте.</text:p>
      <text:p text:style-name="Text_20_body"><text:span text:style-name="T2">Участниками общественных обсуждений по проекту являются:</text:span></text:p>
      <text:p text:style-name="Text_20_body">1) Граждане, имеющие место жительства на территории, в границах которой проводятся общественные обсуждения;</text:p>
      <text:p text:style-name="Text_20_body">2) Граждане, имеющие место работы на территории, в границах которой проводятся общественные обсуждения;</text:p>
      <text:p text:style-name="Text_20_body">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 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В течение всего периода проведения экспозиции проекта участники общественных обсуждений, прошедшие идентификацию в установленном порядке (части 12, 13 статьи 5.1 Градостроительного кодекса Российской Федерации; ст. 68.1 Градостроительного кодекса города Москвы, а также Порядка организации и проведения общественных обсуждений при осуществлении градостроительной деятельности в городе Москве, утвержденного постановлением Правительства Москвы от 30.04.2019<text:line-break/>№ 448-ПП) имеют право внести предложения и замечания, касающиеся данного проек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elektronnye-obshchestvennye-obsuzhdeniya/detail/10144914.html" office:name=""><text:span text:style-name="Definition">http://bogorodskoe.mos.ru/elektronnye-obshchestvennye-obsuzhdeniya/detail/1014491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6:27Z</meta:creation-date>
    <dc:date>2023-08-22T18:26:27Z</dc:date>
  </office:meta>
</office:document-meta>
</file>