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ественное-обсуждение-по-проекту-межевания-территории-квартала-района-богородское-ограниченного-улицей-краснобогатырской-границей-проекта-планировки-территории-ппм-от-02.11.2020-1868-пп-улицей-3-й-гражданской-проектируемым-проездом-176-вао"/>Общественное обсуждение по проекту межевания территории квартала района Богородское, ограниченного улицей Краснобогатырской, границей проекта планировки территории (ППМ от 02.11.2020 № 1868-ПП), улицей 3-й Гражданской, проектируемым проездом № 176 (ВАО)<text:bookmark-end text:name="общественное-обсуждение-по-проекту-межевания-территории-квартала-района-богородское-ограниченного-улицей-краснобогатырской-границей-проекта-планировки-территории-ппм-от-02.11.2020-1868-пп-улицей-3-й-гражданской-проектируемым-проездом-176-вао"/></text:h>
      <text:p text:style-name="First_20_paragraph">18.02.2022</text:p>
      <text:p text:style-name="Text_20_body"><text:span text:style-name="T1">Уважаемые жители района Богородское!</text:span></text:p>
      <text:p text:style-name="Text_20_body"><text:span text:style-name="T2">С 02.03.2022 на портале «Активный гражданин» открывается </text:span><text:span text:style-name="T2">общественное обсуждение</text:span></text:p>
      <text:p text:style-name="Text_20_body"><text:span text:style-name="T1">по проекту межевания территории квартала района Богородское, ограниченного улицей Краснобогатырской, границей проекта планировки территории (ППМ от 02.11.2020 № 1868-ПП), улицей 3-й Гражданской, проектируемым проездом № 176 (ВАО)</text:span></text:p>
      <text:p text:style-name="Text_20_body">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межевания территории квартала района Богородское, ограниченного улицей Краснобогатырской, границей проекта планировки территории (ППМ от 02.11.2020 № 1868-ПП), улицей 3-й Гражданской, проектируемым проездом № 176 (ВАО) - <text:span text:style-name="T1">проводятся в пределах территории границ района Богородское.</text:span></text:p>
      <text:p text:style-name="Text_20_body">Проект межевания территории и информационные материалы к нему <text:span text:style-name="T1">будут размещены на сайте проекта «Активный гражданин» в информационно-телекоммуникационной сети Интернет</text:span> <text:a xlink:type="simple" xlink:href="file:///C:/Users/17-3/Downloads/%20http:/ag.mos.ru" office:name=""><text:span text:style-name="Definition">http://ag.mos.ru</text:span></text:a> <text:span text:style-name="T1">в разделе «Общественные обсуждения».</text:span></text:p>
      <text:p text:style-name="Text_20_body">Экспозиция проекта открыта с 08:00 02.03.2022 по 23:59 15.03.2022 на официальном сайте.</text:p>
      <text:p text:style-name="Text_20_body"><text:span text:style-name="T1">Участниками общественных обсуждений по проекту являются:</text:span></text:p>
      <text:p text:style-name="Text_20_body">1) Граждане, имеющие место жительства на территории, в границах которой проводятся общественные обсуждения;</text:p>
      <text:p text:style-name="Text_20_body">2) Граждане, имеющие место работы на территории, в границах которой проводятся общественные обсуждения;</text:p>
      <text:p text:style-name="Text_20_body">3) 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</text:p>
      <text:p text:style-name="Text_20_body">4) Депутаты представительных органов муниципальных образований на территории, которых проводятся общественные обсуждения;</text:p>
      <text:p text:style-name="Text_20_body">5) Депутаты Московской городской Думы.</text:p>
      <text:p text:style-name="Text_20_body">В течение всего периода проведения экспозиции проекта участники общественных обсуждений, прошедшие идентификацию в установленном порядке (части 12, 13 статьи 5.1 Градостроительного кодекса Российской Федерации; ст. 68.1 Градостроительного кодекса города Москвы, а также Порядка организации и проведения общественных обсуждений при осуществлении градостроительной деятельности в городе Москве, утвержденного постановлением Правительства Москвы от 30.04.2019</text:p>
      <text:p text:style-name="Text_20_body">№ 448-ПП) имеют право внести предложения и замечания, касающиеся данного проекта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elektronnye-obshchestvennye-obsuzhdeniya/detail/10630554.html" office:name=""><text:span text:style-name="Definition">http://bogorodskoe.mos.ru/elektronnye-obshchestvennye-obsuzhdeniya/detail/1063055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6:04Z</meta:creation-date>
    <dc:date>2023-08-22T18:26:04Z</dc:date>
  </office:meta>
</office:document-meta>
</file>