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повещение-о-проведении-общественных-обсуждений."/>Оповещение о проведении общественных обсуждений.<text:bookmark-end text:name="оповещение-о-проведении-общественных-обсуждений."/></text:h>
      <text:p text:style-name="First_20_paragraph">24.05.2022</text:p>
      <text:p text:style-name="Text_20_body">В соответствии с Федеральным законом от 23.11.1995 № 174-ФЗ «Об экологической экспертизе», Приказом Министерства природных ресурсов и экологии Российской Федерации от 01.12.2020 № 999 «Об утверждении требований к материалам оценки воздействия на окружающую среду» на общественные обсуждения представляется проектная документация по титулу «Организация движения поездов на Московском центральном кольце с 4-минутным интервалом в час пик» по объекту «Строительство пункта отстоя и уборки электропоездов, пункта явки и отдыха локомотивных бригад на ст. Белокаменная. 7-й этап», включая материалы оценки воздействия на окружающую среду намечаемой хозяйственной и иной деятельности.</text:p>
      <text:p text:style-name="Text_20_body"><text:span text:style-name="T1">Место осуществления деятельности</text:span>: Москва, Восточный адми­нистративный округ, районы <text:span text:style-name="T1">«Богородское» и «Метрогородок».</text:span></text:p>
      <text:p text:style-name="Text_20_body"><text:span text:style-name="T1">Цель:</text:span> Обоснование деятельности по строительству пункта отстоя и уборки электропоездов, пункта явки и отдыха локомотивных бригад на ст. Белокаменная.</text:p>
      <text:p text:style-name="Text_20_body"><text:span text:style-name="T1">Заказчик:</text:span> Группа заказчика по строительству и реконструкции интермодальных транспортно-пересадочных узлов - обособленное структурное подразделение Дирекции по комплексной реконструкции железных дорог и строительству объектов железнодорожного транспорта — филиал ОАО «РЖД» (ДКРС — Москва ОАО «РЖД») (ИНН 7708503727, ОГРН 1037739877295), 107078, г. Москва, ул. Маши Порываевой, д. 34, тел. 8(499)262-94-74, e-mail: <text:a xlink:type="simple" xlink:href="mailto:dkrs-msk@msk.rzd.ru" office:name=""><text:span text:style-name="Definition">dkrs-msk@msk.rzd.ru</text:span></text:a>.</text:p>
      <text:p text:style-name="Text_20_body"><text:span text:style-name="T1">Проектировщик:</text:span> Московский проектно-изыскательский институт «Мосжелдорпроект» — филиала АО «Росжелдорпроект» (ИНН 7708587910, ОГРН 1067746172977), 107078, г. Москва, ул. Каланчевская, дом 29, тел. 8(499)262-51-10, e-mail: <text:a xlink:type="simple" xlink:href="mailto:info_mzd@rzdp.ru" office:name=""><text:span text:style-name="Definition">info_mzd@rzdp.ru</text:span></text:a>.</text:p>
      <text:p text:style-name="Text_20_body">Исполнитель работ по разработке раздела «Мероприятия по охране окружающей среды», включая материалы оценки воздействия на окружающую среду, в составе проектной документации — ООО «Желдорпроект», 107023, г. Москва, Семеновская пл., д. 1А, тел. 8(495)649-82-90, e-mail: <text:a xlink:type="simple" xlink:href="mailto:info@zdpr.ru" office:name=""><text:span text:style-name="Definition">info@zdpr.ru</text:span></text:a>.</text:p>
      <text:p text:style-name="Text_20_body"><text:span text:style-name="T1">Консультации специалиста:</text:span> пн.—пт. с 10.00 до 17.00, тел.: 8 (977)-630-35-07, e-mail: info_mzd@rzdp.ru (контактное лицо — Родионов Никита Николаевич).</text:p>
      <text:p text:style-name="Text_20_body"><text:span text:style-name="T1">Организатором общественных обсуждений являются</text:span>: управа района Богородское (107564, г. Москва, ул. Краснобогатырская, д. 29, корп. 2, тел. 8(499)162-52-61, e-mail: <text:span text:style-name="T2">bogorodskoe.mos.ru</text:span>); управа района Метрогородок (107143, г. Москва, Открытое шоссе, д. 19, корп. 6, тел. 8(499)167-04-05, e-mail: <text:span text:style-name="T2">metrogorodok.mos.ru</text:span>).</text:p>
      <text:p text:style-name="Text_20_body">Предполагаемая форма общественных обсуждений - опрос.</text:p>
      <text:p text:style-name="Text_20_body">Материалы для ознакомления и форма опросного листа для изучения мнения заинтересованной общественности представлены на экспозиции с <text:span text:style-name="T1">27.05.2022 по 27.06.2022</text:span> на официальных сайтах управ районов Богородское http://bogorodskoe.mos.ru (см. ниже); Метрогородок http://metrogorodok.mos.ru, префектуры Восточного административного округа города Москвы http://vao.mos.ru.</text:p>
      <text:p text:style-name="Text_20_body">Представление замечаний и предложений будет осуществляться в форме опросных листов. Представить опросные листы можно в период проведения общественных обсуждений (27.05.2022 – 27.06.2022), а также в течение 10 календарных дней после окончания срока общественных обсуждений (до 07.07.2022) по адресу сбора опросных листов:</text:p>
      <text:p text:style-name="Text_20_body">1) посредством Электронной приемной на официальных сайтах управ районов Богородское http://bogorodskoe.mos.ru; Метрогородок http://metrogorodok.mos.ru;</text:p>
      <text:p text:style-name="Text_20_body">2) путем почтового отправления в адрес управы района Богородское города Москвы: 107564, г. Москва, ул. Краснобогатырская, д.29, корп. 2;</text:p>
      <text:p text:style-name="Text_20_body">3) путем почтового отправления в адрес управы района Метрогородок города Москвы: 107143, г. Москва, ул. Открытое шоссе, д. 19, корп. 6.</text:p>
      <text:p text:style-name="Text_20_body"><text:a xlink:type="simple" xlink:href="/Опросный%20%20лист%20РЖД.docx" office:name=""><text:span text:style-name="Definition">ОПРОСНЫЙ ЛИСТ</text:span></text:a></text:p>
      <text:p text:style-name="Text_20_body"><text:a xlink:type="simple" xlink:href="/Проектная%20документация.%20Том%207.1.%20Книга%201.pdf" office:name=""><text:span text:style-name="Definition">Проектная документация. Том 7.1. Книга 1.</text:span></text:a></text:p>
      <text:p text:style-name="Text_20_body"><text:a xlink:type="simple" xlink:href="/Проектная%20документация.%20Том%207.1.%20Книга%202..pdf" office:name=""><text:span text:style-name="Definition">Проектная документация. Том 7.1. Книга 2.</text:span></text:a></text:p>
      <text:p text:style-name="Text_20_body"><text:a xlink:type="simple" xlink:href="/Проектная%20документация.%20Том%207.2.%20Книга%201.pdf" office:name=""><text:span text:style-name="Definition">Проектная документация. Том 7.2. Книга 1.</text:span></text:a></text:p>
      <text:p text:style-name="Text_20_body"><text:line-break/></text:p>
      <text:p text:style-name="Text_20_body">Адрес страницы: <text:a xlink:type="simple" xlink:href="http://bogorodskoe.mos.ru/elektronnye-obshchestvennye-obsuzhdeniya/detail/10826352.html" office:name=""><text:span text:style-name="Definition">http://bogorodskoe.mos.ru/elektronnye-obshchestvennye-obsuzhdeniya/detail/1082635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9T01:09:36Z</meta:creation-date>
    <dc:date>2023-05-29T01:09:36Z</dc:date>
  </office:meta>
</office:document-meta>
</file>