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проведении-общественных-обсуждений."/>Оповещение о проведении общественных обсуждений.<text:bookmark-end text:name="оповещение-о-проведении-общественных-обсуждений."/></text:h>
      <text:p text:style-name="First_20_paragraph">12.08.2022</text:p>
      <text:p text:style-name="Text_20_body">В соответствии с Федеральным законом от 23.11.1995 № 174-ФЗ «Об экологической экспертизе», Приказом Министерства природных ресурсов и экологии Российской Федерации от 01.12.2020 № 999 «Об утверждении требований к материалам оценки воздействия на окружающую среду» на общественные обсуждения представляется техническое задание оценки воздействия на окружающую среду по объекту «Газопровод высокого давления», код стройки 5076-1».</text:p>
      <text:p text:style-name="Text_20_body">Место осуществления деятельности: Москва, Восточный адми­нистративный округ, районы «Богородское» и «Метрогородок».</text:p>
      <text:p text:style-name="Text_20_body">Цель: Определение объема и порядка проведения оценки воздействия на окружающую среду планируемой реконструкции существующего газопровода и связанных с этим социальных, экономических и иных последствий.</text:p>
      <text:p text:style-name="Text_20_body">Заказчик: АО «Газпром газораспределение» (ИНН 7751523230, ОГРН 1147746844662), 108814, г. Москва, ул. Александры Монаховой, двлд. 46, стр. 1, пос. Коммунарка, поселение Сосенское, тел. 8(495)287-39-70, e-mail: <text:a xlink:type="simple" xlink:href="mailto:dkrs-msk@msk.rzd.ru" office:name=""><text:span text:style-name="Definition">office@gazpromgrm.ru</text:span></text:a>.</text:p>
      <text:p text:style-name="Text_20_body">Проектировщик: ООО «Стройрегионгаз» (ИНН 7733636689, ОГРН 1077764169130), 125438, г. Москва, ул. Михалковская, дом 63Б, тел. 8(495) 617-11-27, e-mail: info@stroyregiongaz.ru.</text:p>
      <text:p text:style-name="Text_20_body">Исполнитель работ по разработке технического задания оценки воздействия на окружающую среду» — Общество с ограниченной ответственностью «Барс» (ООО «Барс»), 398008, Липецкая область, г. Липецк, ул. Октябрьская, дом 22, пом. 1, тел. 8 (474)256-66-07, e-mail: bars.met@mail.ru.</text:p>
      <text:p text:style-name="Text_20_body">Консультации специалиста: пн.—пт. с 10.00 до 17.00, тел.: 8 (926)-095-20-64, e-mail: info@stroyregiongaz.ru (контактное лицо — Лисянский Дмитрий Викторович).</text:p>
      <text:p text:style-name="Text_20_body">Организатором общественных обсуждений являются: управа района Богородское (107564, г. Москва, ул. Краснобогатырская, д. 29, корп. 2, тел. 8(499)162-52-61, e-mail: bogorodskoe.mos.ru); управа района Метрогородок (107143, г. Москва, Открытое шоссе, д. 19, корп. 6, тел. 8(499)167-04-05, e-mail: metrogorodok.mos.ru).</text:p>
      <text:p text:style-name="Text_20_body">Предполагаемая форма общественных обсуждений - опрос.</text:p>
      <text:p text:style-name="Text_20_body">Материалы для ознакомления и форма опросного листа для изучения мнения заинтересованной общественности представлены на экспозиции с <text:span text:style-name="T1">16.08.2022 по 06.09.2022</text:span> на официальных сайтах управ районов Богородское http://bogorodskoe.mos.ru; Метрогородок http://metrogorodok.mos.ru, префектуры Восточного административного округа города Москвы <text:a xlink:type="simple" xlink:href="http://vao.mos.ru/" office:name=""><text:span text:style-name="Definition">http://vao.mos.ru</text:span></text:a>, проектировщик (заказчик) - ООО «Стройрегионгаз» (https://stroyregiongaz.ru/), исполнителя - разработчика проекта технической документации - ООО «Барс» (<text:a xlink:type="simple" xlink:href="https://bars-met.com/products/proektirovanie" office:name=""><text:span text:style-name="Definition">https://bars-met.com</text:span></text:a>).</text:p>
      <text:p text:style-name="Text_20_body">Представление замечаний и предложений будет осуществляться в форме опросных листов. Представить опросные листы можно в период проведения общественных обсуждений (16.08.2022 – 27.08.2022), а также в течение 10 календарных дней после окончания срока общественных обсуждений (до 06.09.2022) по адресу сбора опросных листов:</text:p>
      <text:p text:style-name="Text_20_body">1) посредством Электронной приемной на официальных сайтах управ районов Богородское http://bogorodskoe.mos.ru; Метрогородок http://metrogorodok.mos.ru;</text:p>
      <text:p text:style-name="Text_20_body">2) путем почтового отправления в адрес управы района Богородское города Москвы: 107564, г. Москва, ул. Краснобогатырская, д.29, корп. 2;</text:p>
      <text:p text:style-name="Text_20_body">3) путем почтового отправления в адрес управы района Метрогородок города Москвы: 107143, г. Москва, ул. Открытое шоссе, д. 19, корп. 6.</text:p>
      <text:p text:style-name="Text_20_body"><text:a xlink:type="simple" xlink:href="/Опросный%20лист.docx" office:name=""><text:span text:style-name="Definition">Опросный лист</text:span></text:a></text:p>
      <text:p text:style-name="Text_20_body"><text:a xlink:type="simple" xlink:href="/Техническое%20задание.pdf" office:name=""><text:span text:style-name="Definition">Техническое задание на проведение оценки</text:span></text:a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elektronnye-obshchestvennye-obsuzhdeniya/detail/10991222.html" office:name=""><text:span text:style-name="Definition">http://bogorodskoe.mos.ru/elektronnye-obshchestvennye-obsuzhdeniya/detail/10991222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18:20:27Z</meta:creation-date>
    <dc:date>2023-05-19T18:20:27Z</dc:date>
  </office:meta>
</office:document-meta>
</file>