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внесения-изменений-в-правила-землепользования-и-застройки-города-москвы-в-отношении-территории-по-адресу-территория-транспортно-пересадочного-узла-черкизово"/>Общественное обсуждение по проекту внесения изменений в правила землепользования и застройки города Москвы в отношении территории по адресу: территория транспортно-пересадочного узла "Черкизово"<text:bookmark-end text:name="общественное-обсуждение-по-проекту-внесения-изменений-в-правила-землепользования-и-застройки-города-москвы-в-отношении-территории-по-адресу-территория-транспортно-пересадочного-узла-черкизово"/></text:h>
      <text:p text:style-name="First_20_paragraph">30.04.2021</text:p>
      <text:p text:style-name="Text_20_body"><text:span text:style-name="T1">Уважаемые жители района Богородское!</text:span></text:p>
      <text:p text:style-name="Text_20_body"><text:span text:style-name="T2">С 12.05.2021 на портале «Активный гражданин» открывается</text:span></text:p>
      <text:p text:style-name="Text_20_body"><text:span text:style-name="T2">общественное обсуждение</text:span></text:p>
      <text:p text:style-name="Text_20_body"><text:span text:style-name="T1">по проекту внесения изменений в правила землепользования и застройки города Москвы в отношении территории по адресу: территория транспортно-пересадочного узла «Черкизово"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территория транспортно-пересадочного узла «Черкизово" - <text:span text:style-name="T1">проводятся в пределах территории границ района Богородское.</text:span></text:p>
      <text:p text:style-name="Text_20_body">Проект внесения изменений в правила землепользования и застройки города Москвы и информационные материалы к нему <text:span text:style-name="T1">будут размещены на сайте проекта «Активный гражданин» в информационно-телекоммуникационной сети Интернет</text:span> <text:a xlink:type="simple" xlink:href="file:///C:/Users/17-3/Downloads/%20http:/ag.mos.ru" office:name=""><text:span text:style-name="Definition">http://ag.mos.ru</text:span></text:a> <text:span text:style-name="T1">в разделе «Общественные обсуждения».</text:span></text:p>
      <text:p text:style-name="Text_20_body">Экспозиция проекта открыта с 8:00 12.05.2021 по 23:59 25.05.2021 на официальном сайте.</text:p>
      <text:p text:style-name="Text_20_body"><text:span text:style-name="T1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 № 448-ПП) имеют право внести предложения и замечания, касающиеся данного проекта.</text:p>
      <text:p text:style-name="Text_20_body"><text:line-break/></text:p>
      <text:p text:style-name="Text_20_body">Адрес страницы: <text:a xlink:type="simple" xlink:href="http://bogorodskoe.mos.ru/elektronnye-obshchestvennye-obsuzhdeniya/detail/9919961.html" office:name=""><text:span text:style-name="Definition">http://bogorodskoe.mos.ru/elektronnye-obshchestvennye-obsuzhdeniya/detail/991996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34Z</meta:creation-date>
    <dc:date>2023-08-22T18:26:34Z</dc:date>
  </office:meta>
</office:document-meta>
</file>