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жилинспекция-проверила-степень-готовности-жилых-многоквартирных-домов-к-эксплуатации-в-осенне-зимний-период"/>Мосжилинспекция проверила степень готовности жилых многоквартирных домов к эксплуатации в осенне-зимний период<text:bookmark-end text:name="мосжилинспекция-проверила-степень-готовности-жилых-многоквартирных-домов-к-эксплуатации-в-осенне-зимний-период"/></text:h>
      <text:p text:style-name="First_20_paragraph">28.08.2018</text:p>
      <text:p text:style-name="Text_20_body">Одной из основных задач Мосжилинспекции является работа по контролю за ходом подготовки жилых многоквартирных домов к эксплуатации в осенне-зимний период с целью обеспечения бесперебойной подачи тепла, холодной и горячей воды в квартиры и нежилые помещения жилых зданий.</text:p>
      <text:p text:style-name="Text_20_body"><text:span text:style-name="T1">Требования, предъявляемые к жилым домам в ходе подготовки их к эксплуатации в осенне-зимний период, определены нормативом города Москвы по эксплуатации жилищного фонда ЖНМ-96-01/4 «Подготовка к сезонной эксплуатации», утвержденным постановлением Правительства Москвы от 04.06.1996 № 465; Правилами и нормами технической эксплуатации жилищного фонда МДК 2-03.2003, утвержденными постановлением Госстроя России от 27.09.2003 № 170.</text:span></text:p>
      <text:p text:style-name="Text_20_body"><text:span text:style-name="T1">Указанными документами установлены состав мероприятий и работ по техническому обслуживанию и ремонту жилых зданий, подлежащих выполнению при их подготовке к эксплуатации в осенне-зимний период и являющихся обязательными для управляющих организаций, а также сроки проведения данных работ (с 01 мая по 01 сентября по утвержденному графику).</text:span></text:p>
      <text:p text:style-name="Text_20_body">В числе прочих необходимых работ, управляющими организациями должны быть проведены гидравлические испытания систем центрального отопления, ремонт, проверка и наладка всех устройств, обеспечивающих подачу тепла в квартиры и нежилые помещения жилых зданий.</text:p>
      <text:p text:style-name="Text_20_body">В ходе проводимых проверок Инспекцией были выявлены:</text:p>
      <text:p text:style-name="Text_20_body">- факты не заполнения систем центрального отопления сетевой водой <text:span text:style-name="T1">(п.33</text:span> <text:span text:style-name="T1">ЖНМ-96-01/4 «системы отопления заполняются сетевой водой в сроки, согласованные с теплоснабжающей организацией, но не позднее 5 дней после окончания ремонтных работ и гидравлических испытаний»)</text:span> по адресам: ул. Молдагуловой, д.9 (район Вешняки), Сиреневый бульвар, д.4, корп.2; Нижняя Первомайская ул., д.1; 5-я Парковая ул., д.34 (район Измайлово);</text:p>
      <text:p text:style-name="Text_20_body">- отсутствие контрольно-измерительных приборов (КИП) на тепловых и элеваторных узлах <text:span text:style-name="T1">(п.2.6.5 МДК 2-03.2003 «тепловые узлы должны быть обеспечены КИП»)</text:span> по адресам: Сиреневый бульвар, д.4, корп.2 (район Измайлово);</text:p>
      <text:p text:style-name="Text_20_body">- неисправность теплоизоляции инженерных систем в подвальных помещениях  <text:span text:style-name="T1">(п.2.6.13 МДК 2-03.2003 «восстановление разрушенной или замена недостаточной тепловой изоляции труб в лестничных клетках, подвалах, чердаках»)</text:span>  по адресам: ул. Олений вал, д.24, корп.2; ул. Стромынка, д.21, корп.1 (район Сокольники); ул. Молдагуловой, д.9 (район Вешняки);</text:p>
      <text:p text:style-name="Text_20_body">- неисправность элеваторных и тепловых узлов систем отопления <text:span text:style-name="T1">(п.3 ЖНМ-96-01/4 «подготовке к зимней эксплуатации подлежит весь комплекс устройств, обеспечивающих подачу тепла»)</text:span> по адресам: Оренбургская ул., д.14, д.16, д.20 корп.1.</text:p>
      <text:p text:style-name="Text_20_body">По всем выявленным нарушениям Инспекцией в отношении управляющих организаций составлялись протоколы об административных правонарушениях, паспорта готовности домов к эксплуатации в зимних условиях не подписываются до устранения нарушений в полном объеме.</text:p>
      <text:p text:style-name="Text_20_body"><text:line-break/></text:p>
      <text:p text:style-name="Text_20_body">Адрес страницы: <text:a xlink:type="simple" xlink:href="http://bogorodskoe.mos.ru/housing_and_utilities_sector/news/detail/7537406.html" office:name=""><text:span text:style-name="Definition">http://bogorodskoe.mos.ru/housing_and_utilities_sector/news/detail/7537406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18:19:46Z</meta:creation-date>
    <dc:date>2023-08-22T18:19:46Z</dc:date>
  </office:meta>
</office:document-meta>
</file>