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-результатам-проверки-мосжилинспекции-дом-на-измайловском-проспекте-включили-в-программу-по-приведению-в-порядок-подъездов-на-2018-год"/>По результатам проверки Мосжилинспекции дом на Измайловском проспекте включили в программу по приведению в порядок подъездов на 2018 год<text:bookmark-end text:name="по-результатам-проверки-мосжилинспекции-дом-на-измайловском-проспекте-включили-в-программу-по-приведению-в-порядок-подъездов-на-2018-год"/></text:h>
      <text:p text:style-name="First_20_paragraph">01.09.2018</text:p>
      <text:p text:style-name="Text_20_body">Жилищной инспекцией по Восточному административному округу в ходе мониторинга технического состояния жилых многоквартирных домов было выявлено неудовлетворительное состояние подъезда 14-этажного дома по адресу: Измайловский проспект, д.61, расположенного в районе Измайлово (управляющая организация – АО «РЭУ № 24 района Измайлово»). В связи с этим, по рекомендации Инспекции, данный дом был включен в программу по приведению в порядок подъездов многоквартирных жилых домов в Восточном административном округе на 2018 год.</text:p>
      <text:p text:style-name="Text_20_body"><text:span text:style-name="T1">Согласно п.3.2 Правил и норм технической эксплуатации жилищного фонда МДК 2-03.2003, утвержденных постановлением Госстроя России от 27.09.2003 №170, организация по обслуживанию жилищного фонда в подъездах многоквартирных домов должна обеспечить: исправное состояние строительных конструкций, отопительных приборов и трубопроводов, расположенных на лестничных клетках, требуемое санитарное состояние лестничных клеток, нормативный температурно-влажностный режим в подъездах, удовлетворительное состояние стен, потолков, лестничных маршей, окон и дверей, нормативную освещенность, исправное состояние лифтового оборудования и запирающих устройств на входных дверях подъездов.</text:span></text:p>
      <text:p text:style-name="Text_20_body"><text:span text:style-name="T1"> Для сведения сообщаем, что в соответствии с требованиями п.53 Правил пожарной безопасности в Российской Федерации (ППБ 01-03), запрещается применение горючих материалов для отделки, облицовки и окраски стен и потолков. В связи с этим окраска стен и потолков в подъездах жилых домов допускается только водно-дисперсионными красками. Масляными красками производится окраска трубопроводов и отопительных приборов, ограждений лестничных маршей и окон, подоконников и оконных откосов.</text:span></text:p>
      <text:p text:style-name="Text_20_body"><text:span text:style-name="T1"> </text:span>Управляющая организация АО «РЭУ № 24 района Измайлово» выполнила работы по приведению подъезда в порядок в установленный срок, о чем уведомила Инспекцию. В ходе приемки выполненных работ Инспекцией было отмечено хорошее качество работ, а также проведение по просьбе жителей дома незапланированных мероприятий по замене оконных рам и дверей переходных лоджий на пластиковые стеклопакеты. Инспекцией акт комиссионной приемки выполненных работ по ремонту подъезда был подписан.</text:p>
      <text:p text:style-name="Text_20_body"><text:line-break/></text:p>
      <text:p text:style-name="Text_20_body">Адрес страницы: <text:a xlink:type="simple" xlink:href="http://bogorodskoe.mos.ru/housing_and_utilities_sector/news/detail/7546307.html" office:name=""><text:span text:style-name="Definition">http://bogorodskoe.mos.ru/housing_and_utilities_sector/news/detail/7546307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8:19:42Z</meta:creation-date>
    <dc:date>2023-08-22T18:19:42Z</dc:date>
  </office:meta>
</office:document-meta>
</file>