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едписанию-мосжилинспекции-управляющая-организация-восстановила-температурные-параметры-горячей-воды"/>По предписанию Мосжилинспекции управляющая организация восстановила температурные параметры горячей воды<text:bookmark-end text:name="по-предписанию-мосжилинспекции-управляющая-организация-восстановила-температурные-параметры-горячей-воды"/></text:h>
      <text:p text:style-name="First_20_paragraph">19.11.2018</text:p>
      <text:p text:style-name="Text_20_body">В Мосжилинспекцию поступило обращение жителя дома 1, корпус 1 по улице Короленко (район Сокольники) с жалобой на неработающий полотенцесушитель.</text:p>
      <text:p text:style-name="Text_20_body">Инспекцией был осуществлен выход в квартиру заявителя и установлено, что температура горячей воды составляла +55˚С, полотенцесушитель не прогревался.</text:p>
      <text:p text:style-name="Text_20_body"><text:span text:style-name="T1">Согласно п.5 Прил. №1</text:span> <text:span text:style-name="T1">к Правилам предоставления коммунальных услуг собственникам и пользователям помещений в многоквартирных домах и жилых домов, утвержденным постановлением Правительства РФ от 6 мая 2011 г. № 354, и п.2.4 САНПИН 2.1.4.2496-09 «ГИГИЕНИЧЕСКИЕ ТРЕБОВАНИЯ К ОБЕСПЕЧЕНИЮ БЕЗОПАСНОСТИ СИСТЕМ ГОРЯЧЕГО ВОДОСНАБЖЕНИЯ», температура горячей воды в точках водоразбора, независимо от применяемой системы теплоснабжения, должна быть не ниже 60 °C и не выше 75 °C. За каждые 3°C отступления от нормативной температуры горячей воды размер платы снижается на 0,1 % размера платы за каждый час отступления суммарно в течение расчетного периода. </text:span></text:p>
      <text:p text:style-name="Text_20_body">Управляющей организацией меры для восстановления нормативной работы системы горячего водоснабжения в квартире заявителя не принимались (по информации заявителя вопрос не решался в течение нескольких лет).</text:p>
      <text:p text:style-name="Text_20_body">Инспекцией было выдано предписание управляющей организации на восстановление температурных параметров горячей воды и нормализации работы полотенцесушителя в квартире заявителя, а также на перерасчет платы за некачественно поставленную услугу горячее водоснабжение за период с 13.07.2018 (дата проверки) до момента приведения температурного режима горячей воды в соответствие с нормативными требованиями. Одновременно был оформлен протокол об административном правонарушении по ст.7.23 КоАП РФ в отношении управляющей организации и ее должностного лица.</text:p>
      <text:p text:style-name="Text_20_body"><text:span text:style-name="T1">Предоставление коммунальных услуг ненадлежащего качества или с перерывами, превышающими установленную продолжительность, согласно ст.7.23 Кодекса Российской Федерации об административных правонарушениях, влечет наложение административного штрафа на юридических лиц в размере от пяти до десяти тысяч рублей, на должностных лиц – от 500 до 1000 рублей.</text:span></text:p>
      <text:p text:style-name="Text_20_body">Однако в установленный срок предписанные мероприятия исполнены не были, в связи с чем управляющая организация и ее руководитель повторно были привлечены к административной ответственности (по ст.19.5 ч.24 КоАП РФ).</text:p>
      <text:p text:style-name="Text_20_body"><text:span text:style-name="T1">Невыполнение или ненадлежащее выполнение в установленный срок законного предписания органа, осуществляющего региональный государственный жилищный надзор, в том числе лицензионный контроль в сфере осуществления предпринимательской деятельности по управлению многоквартирными домами, об устранении нарушений лицензионных требований, согласно ст.19.5 ч.24 Кодекса Российской Федерации об административных правонарушениях влечет наложение административного штрафа на должностных лиц в размере от пятидесяти тысяч до ста тысяч рублей, на юридических лиц - от двухсот тысяч до трехсот тысяч рублей.</text:span></text:p>
      <text:p text:style-name="Text_20_body">Предписание управляющей организацией было исполнено, температура горячей воды восстановлена (+50˚С), работа полотенцесушителя нормализована (подтверждено заявителем в телефонном разговоре) и за период с 13.07.2018 по 31.08.2018 произведен перерасчет за горячую воду на сумму 1606,63,00 руб.</text:p>
      <text:p text:style-name="Text_20_body"><text:line-break/></text:p>
      <text:p text:style-name="Text_20_body">Адрес страницы: <text:a xlink:type="simple" xlink:href="http://bogorodskoe.mos.ru/housing_and_utilities_sector/news/detail/7705715.html" office:name=""><text:span text:style-name="Definition">http://bogorodskoe.mos.ru/housing_and_utilities_sector/news/detail/77057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9:39Z</meta:creation-date>
    <dc:date>2023-08-22T18:19:39Z</dc:date>
  </office:meta>
</office:document-meta>
</file>