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предписанию-мосжилинспекции-управляющая-организация-устранила-нарушения-выполнив-ремонт-цоколя"/>По предписанию Мосжилинспекции управляющая организация устранила нарушения, выполнив ремонт цоколя<text:bookmark-end text:name="по-предписанию-мосжилинспекции-управляющая-организация-устранила-нарушения-выполнив-ремонт-цоколя"/></text:h>
      <text:p text:style-name="First_20_paragraph">22.11.2018</text:p>
      <text:p text:style-name="Text_20_body">В жилищную инспекцию по Восточному административному округу поступило на рассмотрении обращение жителя дома 10/12, корпус 1 по Охотничьей улице (район Сокольники) по вопросу нарушений в состоянии цоколя.</text:p>
      <text:p text:style-name="Text_20_body"><text:span text:style-name="T1">Согласно п.2.1.3, 4.2.1.1 Правил и норм технической эксплуатации жилищного фонда МДК 2-03.2003, утвержденных постановлением Госстроя России от 27.09.2003 №170, организация по обслуживанию жилищного фонда должна обеспечить исправное состояние стен и устранение повреждений по мере выявления. Обнаруженные во время осмотров дефекты конструкций, которые могут привести к снижению несущей способности, устойчивости конструкций и обрушению должны быть устранены организациями по обслуживанию жилищного фонда, одновременно должны быть приняты меры по обеспечению безопасности людей, предупреждению дальнейшего развития деформаций.  </text:span></text:p>
      <text:p text:style-name="Text_20_body">Факты, изложенные заявителем, подтвердились. При этом, по информации заявителя, никаких действенных мер управляющей организацией для устранения нарушений не предпринималось. В связи с этим, Инспекцией было выдано предписание управляющей организации на проведение работ по устранению данных нарушений, а также в отношении управляющей организации и ее руководителя оформлены протоколы об административном правонарушении по ст.14.1.3 ч.2 Кодекса Российской Федерации об административных правонарушениях.</text:p>
      <text:p text:style-name="Text_20_body"><text:span text:style-name="T1">Статья 14.1.3 ч.2 Кодекса Российской Федерации об административных правонарушениях «Осуществление предпринимательской деятельности по управлению многоквартирными домами с нарушением лицензионных требований» влечет наложение административного штрафа на должностных лиц в размере от пятидесяти тысяч до ста тысяч рублей или дисквалификацию на срок до трех лет; на юридических</text:span> <text:span text:style-name="T1">лиц - от двухсот пятидесяти тысяч до трехсот тысяч рублей.</text:span></text:p>
      <text:p text:style-name="Text_20_body">Только после предпринятых Инспекцией мер управляющей организацией был выполнен ремонт цоколя, нарушения устранены.</text:p>
      <text:p text:style-name="Text_20_body"><text:line-break/></text:p>
      <text:p text:style-name="Text_20_body">Адрес страницы: <text:a xlink:type="simple" xlink:href="http://bogorodskoe.mos.ru/housing_and_utilities_sector/news/detail/7714430.html" office:name=""><text:span text:style-name="Definition">http://bogorodskoe.mos.ru/housing_and_utilities_sector/news/detail/771443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9:29Z</meta:creation-date>
    <dc:date>2023-08-22T18:19:29Z</dc:date>
  </office:meta>
</office:document-meta>
</file>