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результатам-проверки-мосжилинспекции-входная-дверь-подъезда-была-заменена"/>По результатам проверки Мосжилинспекции входная дверь подъезда была заменена<text:bookmark-end text:name="по-результатам-проверки-мосжилинспекции-входная-дверь-подъезда-была-заменена"/></text:h>
      <text:p text:style-name="First_20_paragraph">23.11.2018</text:p>
      <text:p text:style-name="Text_20_body">В Жилищную инспекцию по Восточному административному округу поступило обращение жителя дома 30, корпус 1 по 13-й Парковой улице (район Северное Измайлово, управляющая организация ООО «ЕДС-Восток») по вопросу неисправного состояния окрасочного слоя двери входа в подъезд 2. В ходе осмотра, проведенного Инспекцией, данный факт был подтвержден.</text:p>
      <text:p text:style-name="Text_20_body"><text:span text:style-name="T1">Согласно п.4.7.1 Правил и норм технической эксплуатации жилищного фонда МДК 2-03.2003, утвержденных постановлением Госстроя России от 27.09.2003 №170, организация по обслуживанию жилищного фонда должна обеспечить исправное состояние дверей. Согласно п.4.7.2 к неисправностям дверей, требующим устранения, относятся, в том числе, отслоение и разрушение окраски дверных полотен.</text:span></text:p>
      <text:p text:style-name="Text_20_body">После выхода Инспекции, было принято решение в рамках капитального ремонта, проводимого в доме 30, корпус 1 по 13-й Парковой улице в настоящее время, выполнить замену входной двери подъезда 2. Управляющая организация ООО «ЕДС-Восток» отчиталась о выполнении работ, предоставила акт о замене двери с подписью члена инициативной группы жителей и подтверждающий фотоматериал.</text:p>
      <text:p text:style-name="Text_20_body"><text:line-break/></text:p>
      <text:p text:style-name="Text_20_body">Адрес страницы: <text:a xlink:type="simple" xlink:href="http://bogorodskoe.mos.ru/housing_and_utilities_sector/news/detail/7716936.html" office:name=""><text:span text:style-name="Definition">http://bogorodskoe.mos.ru/housing_and_utilities_sector/news/detail/771693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5:14Z</meta:creation-date>
    <dc:date>2023-08-22T18:15:14Z</dc:date>
  </office:meta>
</office:document-meta>
</file>