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едписанию-мосжилинспекции-произведено-осушение-и-санобработка-подтопленного-подвального-помещения"/>По предписанию Мосжилинспекции произведено осушение и санобработка подтопленного подвального помещения<text:bookmark-end text:name="по-предписанию-мосжилинспекции-произведено-осушение-и-санобработка-подтопленного-подвального-помещения"/></text:h>
      <text:p text:style-name="First_20_paragraph">23.11.2018</text:p>
      <text:p text:style-name="Text_20_body">В жилищную инспекцию по Восточному административному округу поступило обращение жителя дома 39, корпус 2 по Перовской улице (район Перово, управляющая организация ООО «ЮНИ-ДОМ») по вопросу неудовлетворительного технического состояния подвала.</text:p>
      <text:p text:style-name="Text_20_body">Факты, изложенные заявителем в обращении, подтвердились, Инспекцией зафиксирован факт подтопления подвального помещения в зоне подъезда 2.</text:p>
      <text:p text:style-name="Text_20_body"><text:span text:style-name="T1">Согласно п.5.8.3 Правил и норм технической эксплуатации жилищного фонда МДК 2-03.2003, утвержденных постановлением Госстроя России от 27.09.2003 №170, организации по обслуживанию жилищного фонда должны обеспечить устранение утечек инженерных систем и их запорно-регулирующей арматуры, предотвращение образования конденсата на поверхности трубопроводов. Согласно п.4.1.15 не допускается подтопление подвалов из-за неисправности и утечек от инженерного оборудования.</text:span></text:p>
      <text:p text:style-name="Text_20_body">Инспекцией в отношении ООО «ЮНИ-ДОМ» оформлен протокол об административном правонарушении по ст.14.1.3 ч.2 Кодекса Российской Федерации об административных правонарушениях.</text:p>
      <text:p text:style-name="Text_20_body"><text:span text:style-name="T1">Статья 14.1.3 ч.2 Кодекса Российской Федерации об административных правонарушениях «Осуществление предпринимательской деятельности по управлению многоквартирными домами с нарушением лицензионных требований» влечет наложение административного штрафа на юридических лиц - от двухсот пятидесяти тысяч до трехсот тысяч рублей.</text:span></text:p>
      <text:p text:style-name="Text_20_body">Одновременно ООО «ЮНИ-ДОМ» выдано предписание на устранение причин и последствий подтопления подвального помещения дома 39, корпус 2 по Перовской улице.</text:p>
      <text:p text:style-name="Text_20_body">В настоящее время предписание ООО «ЮНИ-ДОМ» исполнено, подвал осушен и проведена его санобработка.</text:p>
      <text:p text:style-name="Text_20_body"><text:line-break/></text:p>
      <text:p text:style-name="Text_20_body">Адрес страницы: <text:a xlink:type="simple" xlink:href="http://bogorodskoe.mos.ru/housing_and_utilities_sector/news/detail/7716964.html" office:name=""><text:span text:style-name="Definition">http://bogorodskoe.mos.ru/housing_and_utilities_sector/news/detail/771696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5:10Z</meta:creation-date>
    <dc:date>2023-08-22T18:15:10Z</dc:date>
  </office:meta>
</office:document-meta>
</file>