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едписанию-мосжилинспекции-выполнен-ремонт-цоколя"/>По предписанию Мосжилинспекции выполнен ремонт цоколя<text:bookmark-end text:name="по-предписанию-мосжилинспекции-выполнен-ремонт-цоколя"/></text:h>
      <text:p text:style-name="First_20_paragraph">26.11.2018</text:p>
      <text:p text:style-name="Text_20_body">Жилищной инспекцией по Восточному административному округу в рамках инспекционной деятельности были проведены обследования домов 66, корпуса 4, 5, 6, 7 по Перовской улице (район Новогиреево, управляющая организация ООО «ПИК-Комфорт»), в ходе которых выявлены локальные нарушения в состоянии цоколя дома 66, корпус 4 по Перовской улице из-за некачественно проведенных ранее работ по восстановлению окрасочного слоя.</text:p>
      <text:p text:style-name="Text_20_body"><text:span text:style-name="T1">Согласно п.4.2.1.1 Правил и норм технической эксплуатации жилищного фонда МДК 2-03.2003, утвержденных постановлением Госстроя России от 27.09.2003 №170, организация по обслуживанию жилищного фонда должна обеспечить исправное состояние стен, устранение повреждений по мере выявления, не допуская их дальнейшего развития.</text:span></text:p>
      <text:p text:style-name="Text_20_body">По результатам обследования Инспекцией ООО «ПИК-Комфорт» было выдано предписание на устранение выявленных нарушений, которое ООО «ПИК-Комфорт» исполнено в установленные сроки, ремонт цоколя выполнен, нарушения устранены.</text:p>
      <text:p text:style-name="Text_20_body"><text:line-break/></text:p>
      <text:p text:style-name="Text_20_body">Адрес страницы: <text:a xlink:type="simple" xlink:href="http://bogorodskoe.mos.ru/housing_and_utilities_sector/news/detail/7720182.html" office:name=""><text:span text:style-name="Definition">http://bogorodskoe.mos.ru/housing_and_utilities_sector/news/detail/772018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5:08Z</meta:creation-date>
    <dc:date>2023-08-22T18:15:08Z</dc:date>
  </office:meta>
</office:document-meta>
</file>