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едписанию-мосжилинспекции-негерметичность-инженерных-коммуникаций-устранена"/>По предписанию Мосжилинспекции негерметичность инженерных коммуникаций устранена<text:bookmark-end text:name="по-предписанию-мосжилинспекции-негерметичность-инженерных-коммуникаций-устранена"/></text:h>
      <text:p text:style-name="First_20_paragraph">28.11.2018</text:p>
      <text:p text:style-name="Text_20_body">В Жилищную инспекцию по Восточному административному округу поступило обращение жителя дома 5 по Уссурийской улице (район Гольяново) с жалобой на подтопление подвального помещения.</text:p>
      <text:p text:style-name="Text_20_body">Инспекцией в ходе проверочных мероприятий было установлено, что подвал частично подтоплен из-за негерметичности инженерных коммуникаций.</text:p>
      <text:p text:style-name="Text_20_body"><text:span text:style-name="T1">Согласно п.5.8.3 Правил и норм технической эксплуатации жилищного фонда МДК 2-03.2003, утвержденных постановлением Госстроя России от 27.09.2003 №170, организации по обслуживанию жилищного фонда должны обеспечить устранение утечек инженерных систем и их запорно-регулирующей арматуры, предотвращение образования конденсата на поверхности трубопроводов. Согласно п.4.1.15 не допускается подтопление подвалов из-за неисправности и утечек от инженерного оборудования.</text:span></text:p>
      <text:p text:style-name="Text_20_body">Инспекцией было выдано предписание управляющей организации на устранение выявленных нарушений. Одновременно в отношении управляющей организации были приняты меры административного воздействия.</text:p>
      <text:p text:style-name="Text_20_body">Предписание управляющей организацией было исполнено, негерметичность инженерных коммуникаций устранена, подвал осушен, проведена его санобработка.</text:p>
      <text:p text:style-name="Text_20_body"><text:line-break/></text:p>
      <text:p text:style-name="Text_20_body">Адрес страницы: <text:a xlink:type="simple" xlink:href="http://bogorodskoe.mos.ru/housing_and_utilities_sector/news/detail/7726922.html" office:name=""><text:span text:style-name="Definition">http://bogorodskoe.mos.ru/housing_and_utilities_sector/news/detail/772692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5:01Z</meta:creation-date>
    <dc:date>2023-08-22T18:15:01Z</dc:date>
  </office:meta>
</office:document-meta>
</file>