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результатам-проверки-мосжилинспекции-работа-лифтов-была-восстановлена"/>По результатам проверки Мосжилинспекции работа лифтов была восстановлена<text:bookmark-end text:name="по-результатам-проверки-мосжилинспекции-работа-лифтов-была-восстановлена"/></text:h>
      <text:p text:style-name="First_20_paragraph">17.12.2018</text:p>
      <text:p text:style-name="Text_20_body">В Жилищную инспекцию по Восточному административному округу поступило обращение жителя дома 20/17, корпус 2 по Косинской улице (район Вешняки, управляет домом ЖСК «Юность эстрады») с замечаниями к работе лифта в подъезде 1. По информации заявителя пассажирский лифт постоянно ломался, застревал, в связи с чем его отключали до проведения ремонта. Аналогичная ситуация сложилась в подъезде 3 дома 25/2 по Вешняковской улице (район Вешняки, управление домом осуществляет ЖСК «Тантал»). Грузопассажирский лифт, по информации жителей, также очень часто ломался. Жители испытывали значительные неудобства.</text:p>
      <text:p text:style-name="Text_20_body"><text:span text:style-name="T1">Согласно п.5.10.1, 5.10.2 Правил и норм технической эксплуатации жилищного фонда МДК 2-03.2003, утвержденных постановлением Госстроя России от 27.09.2003 №170, содержание, обслуживание и технический надзор за лифтами следует осуществлять специализированной организацией в соответствии с установленными требованиями. Эксплуатирующая организация, владелец лифта - собственник здания, в котором находятся лифты, а также предприятия и организации, в хозяйственном ведении или оперативном управлении которых находятся здания, в том числе объединения собственников жилья, обеспечивают содержание лифта в исправном состоянии и его безопасную эксплуатацию путем организации надлежащего обслуживания и ремонта.</text:span></text:p>
      <text:p text:style-name="Text_20_body">После проведенных Инспекцией проверок ЖСК «Юность эстрады» и ЖСК «Тантал» были приняты незамедлительные меры по восстановлению работы лифтов: в подъезде 3 дома 25/2 по Вешняковской улице специализированной организацией ОАО «Мослифт» выполнена замена электродвигателя привода дверей кабины и заменен тахо-датчик, отвечающий за точность работы дверей; в подъезде 1 дома 20/17, корпус 2 по Косинской улице ОАО «Мослифт» отремонтированы «отводки» дверей кабины.</text:p>
      <text:p text:style-name="Text_20_body">После проведенных ремонтных работ лифты в обоих домах находятся в состоянии, обеспечивающем их безопасную эксплуатацию, функционируют.</text:p>
      <text:p text:style-name="Text_20_body"><text:span text:style-name="T2"> </text:span></text:p>
      <text:p text:style-name="Text_20_body"><text:line-break/></text:p>
      <text:p text:style-name="Text_20_body">Адрес страницы: <text:a xlink:type="simple" xlink:href="http://bogorodskoe.mos.ru/housing_and_utilities_sector/news/detail/7768630.html" office:name=""><text:span text:style-name="Definition">http://bogorodskoe.mos.ru/housing_and_utilities_sector/news/detail/776863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4:49Z</meta:creation-date>
    <dc:date>2023-08-22T18:14:49Z</dc:date>
  </office:meta>
</office:document-meta>
</file>