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мосжилинспекция-привлекла-к-административной-ответственности-управляющую-организацию-из-за-повреждения-трубопровода"/>Мосжилинспекция привлекла к административной ответственности управляющую организацию из-за повреждения трубопровода<text:bookmark-end text:name="мосжилинспекция-привлекла-к-административной-ответственности-управляющую-организацию-из-за-повреждения-трубопровода"/></text:h>
      <text:p text:style-name="First_20_paragraph">25.12.2018</text:p>
      <text:p text:style-name="Text_20_body">Жилищной инспекцией по Восточному административному округу в рамках инспекционной деятельности было проведено обследование дома 15 по Главной улице (район Восточный), в ходе которого выявлены замачивание стен лестничной клетки подъезда 2. Инспекцией установлено, что замачивание происходило из-за негерметичности трубопровода инженерных коммуникаций, проходящего скрыто, в стене.</text:p>
      <text:p text:style-name="Text_20_body">Управляющая организация и ее руководитель привлечены Инспекцией к административной ответственности. По результатам проведенного обследования управляющей организацией выполнены работы по вскрытию стены, замене поврежденного участка трубопровода, после чего выполнен ремонт стены с восстановлением окрасочного слоя.</text:p>
      <text:p text:style-name="Text_20_body"><text:line-break/></text:p>
      <text:p text:style-name="Text_20_body">Адрес страницы: <text:a xlink:type="simple" xlink:href="http://bogorodskoe.mos.ru/housing_and_utilities_sector/news/detail/7789732.html" office:name=""><text:span text:style-name="Definition">http://bogorodskoe.mos.ru/housing_and_utilities_sector/news/detail/7789732.html</text:span></text:a></text:p>
      <text:p text:style-name="Text_20_body"><text:a xlink:type="simple" xlink:href="http://bogorodskoe.mos.ru" office:name=""><text:span text:style-name="Definition">Управа района Богородск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26T07:51:12Z</meta:creation-date>
    <dc:date>2023-05-26T07:51:12Z</dc:date>
  </office:meta>
</office:document-meta>
</file>