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график-выполнения-работ-по-приведению-в-порядок-подъездов-многоквартирных-домов-на-2020-год-по-восточному-административному-округу-города-москвы-за-счет-средств-управляющих-организаций"/>План-график выполнения работ по приведению в порядок подъездов многоквартирных домов на 2020 год по Восточному административному округу города Москвы за счет средств управляющих организаций<text:bookmark-end text:name="план-график-выполнения-работ-по-приведению-в-порядок-подъездов-многоквартирных-домов-на-2020-год-по-восточному-административному-округу-города-москвы-за-счет-средств-управляющих-организаций"/></text:h>
      <text:p text:style-name="First_20_paragraph">25.12.2019</text:p>
      <text:p text:style-name="Text_20_body"><text:line-break/></text:p>
      <text:p text:style-name="Text_20_body">Адрес страницы: <text:a xlink:type="simple" xlink:href="http://bogorodskoe.mos.ru/housing_and_utilities_sector/news/detail/8590256.html" office:name=""><text:span text:style-name="Definition">http://bogorodskoe.mos.ru/housing_and_utilities_sector/news/detail/859025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7:47:35Z</meta:creation-date>
    <dc:date>2023-05-26T07:47:35Z</dc:date>
  </office:meta>
</office:document-meta>
</file>