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адреса-расположения-пунктов-приема-и-контейнеров-по-раздельному-сбору-отходов-в-районе-богородское-г.-москвы"/>Адреса расположения пунктов приема и контейнеров по раздельному сбору отходов в районе Богородское г. Москвы<text:bookmark-end text:name="адреса-расположения-пунктов-приема-и-контейнеров-по-раздельному-сбору-отходов-в-районе-богородское-г.-москвы"/></text:h>
      <text:p text:style-name="First_20_paragraph">31.10.2018</text:p>
      <text:p text:style-name="Text_20_body"><text:a xlink:type="simple" xlink:href="/presscenter/Photo_2017_1/Богородское.pdf" office:name=""><text:span text:style-name="Definition"><text:span text:style-name="T1">Адреса расположения пунктов приема и контейнеров по раздельному сбору отходов в районе Богородское г. Москвы</text:span></text:span></text:a></text:p>
      <text:p text:style-name="Text_20_body"><text:line-break/></text:p>
      <text:p text:style-name="Text_20_body">Адрес страницы: <text:a xlink:type="simple" xlink:href="http://bogorodskoe.mos.ru/housing_and_utilities_sector/separate-collection-of-waste/detail/7669186.html" office:name=""><text:span text:style-name="Definition">http://bogorodskoe.mos.ru/housing_and_utilities_sector/separate-collection-of-waste/detail/7669186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18:21:22Z</meta:creation-date>
    <dc:date>2023-08-22T18:21:22Z</dc:date>
  </office:meta>
</office:document-meta>
</file>