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дельный-сбор-мусора"/>Раздельный сбор мусора<text:bookmark-end text:name="раздельный-сбор-мусора"/></text:h>
      <text:p text:style-name="First_20_paragraph">16.01.2020</text:p>
      <text:p text:style-name="Text_20_body"><text:line-break/></text:p>
      <text:p text:style-name="Text_20_body">Адрес страницы: <text:a xlink:type="simple" xlink:href="http://bogorodskoe.mos.ru/housing_and_utilities_sector/separate-collection-of-waste/detail/8625092.html" office:name=""><text:span text:style-name="Definition">http://bogorodskoe.mos.ru/housing_and_utilities_sector/separate-collection-of-waste/detail/862509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1:12Z</meta:creation-date>
    <dc:date>2023-08-22T18:21:12Z</dc:date>
  </office:meta>
</office:document-meta>
</file>