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мемориально-патронатная-акция-по-уходу-за-памятниками-мемориальными-досками-памятными-знаками-и-захоронениями-участников-великой-отечественной-войны"/>Мемориально-патронатная акция по уходу за памятниками, мемориальными досками, памятными знаками и захоронениями участников Великой Отечественной войны<text:bookmark-end text:name="мемориально-патронатная-акция-по-уходу-за-памятниками-мемориальными-досками-памятными-знаками-и-захоронениями-участников-великой-отечественной-войны"/></text:h>
      <text:p text:style-name="First_20_paragraph">14.04.2021</text:p>
      <text:p text:style-name="Text_20_body">МЕРОПРИЯТИЯ </text:p>
      <text:p text:style-name="Text_20_body">общегородской мемориально-патронатной акции по уходу за памятниками, мемориальными досками, памятными знаками и захоронениями участников воин, военачальников, Героев Советского Союза и Российской Федерации, посвященной 76-й годовщине Победы в Великой отечественной войне 1941-1945 гг. на территории района Богородское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Дата проведения</text:span></text:p>
          </table:table-cell>
          <table:table-cell table:style-name="TableRowCell" office:value-type="string">
            <text:p text:style-name="Table_20_Contents"><text:span text:style-name="T1">Место</text:span><text:line-break/><text:span text:style-name="T1">проведения</text:span><text:line-break/><text:span text:style-name="T1">(наименование объекта, адрес)</text:span>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Памятник полководцу Великой Отечественной войны дважды Герою Советского Союза маршалу Константину Константиновичу Рокоссовскому,<text:line-break/>Бульвар маршала Рокоссовского, между домами 11 и 12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Стелла «40 лет Победы»,<text:line-break/>пересечение бульвара Маршала Рокоссовского и ул. Бойцовой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Стела "30 лет Победы", 4-ая Гражданская ул., д. 43, корп. 5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Мемориальная доска "Никто не забыт, ничто не забыто" в память о погибших воинах Великой Отечественной войны 1941-1945гг., ул. Лосиноостровская, д. 22А, ГКОУ КШИ №5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бюст Герою Советского Союза генерал-майору И.В.Панфилову, ул. Лосиноостровская, д. 22А, ГКОУ КШИ №5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стела, посвящённая подвигу кавалера ордена Мужества подполковника М.Н.Чеканова ул. Лосиноостровская, д. 22А, ГКОУ КШИ №5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Мемориальная доска "Никто не забыт, ничто не забыто" в память о погибших воинах Великой Отечественной войны 1941-1945гг. ул. Бойцовая, д. 20, ГБОУ Школа №1360 (внутри здания)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Мемориальная доска "Никто не забыт, ничто не забыто" в память о погибших воинах Великой Отечественной войны 1941-1945гг.,ул. Бойцовая, д. 20, ГБОУ Школа №1360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Памятный знак "Орден Победы", Бульвар Маршала Рокоссовского, д. 31</text:p>
          </table:table-cell>
        </table:table-row>
        <table:table-row>
          <table:table-cell table:style-name="TableRowCell" office:value-type="string">
            <text:p text:style-name="Table_20_Contents">05.05.2021</text:p>
          </table:table-cell>
          <table:table-cell table:style-name="TableRowCell" office:value-type="string">
            <text:p text:style-name="Table_20_Contents">Воинское захоронение, Богородское кладбище<text:line-break/>Адрес: 107065, Москва, ул.<text:line-break/>Краснобогатырская, д. 81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our-victory/76-let-velikoy-pobedy/detail/9871742.html" office:name=""><text:span text:style-name="Definition">http://bogorodskoe.mos.ru/our-victory/76-let-velikoy-pobedy/detail/987174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17:38:07Z</meta:creation-date>
    <dc:date>2023-07-06T17:38:07Z</dc:date>
  </office:meta>
</office:document-meta>
</file>