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газ-проверит-газовое-оборудование-в-домах-района-богородское"/>Мосгаз проверит газовое оборудование в домах района Богородское<text:bookmark-end text:name="мосгаз-проверит-газовое-оборудование-в-домах-района-богородское"/></text:h>
      <text:p text:style-name="First_20_paragraph">03.08.2021</text:p>
      <text:p text:style-name="Text_20_body"><text:line-break/>Мосгаз утвердил график проверок в августе на территории района Богородское. Об этом сообщается на официальном сайте службы.</text:p>
      <text:p text:style-name="Text_20_body">— Особое внимание специалисты уделяют состоянию внутридомового газопровода и газовых приборов, установленных непосредственно в квартирах. Во время проверок проводится инструктаж потребителей по газовой безопасности, в том числе по правилам эксплуатации газовых приборов, порядку и срокам их ремонта и/или замены, — приводятся в сообщении информация комплекса городского хозяйства Москвы.</text:p>
      <text:p text:style-name="Text_20_body">Проверки начнутся с 3 августа и пройдут в домах по следующим улицам: Открытое шоссе, Погонный проезд, бульвар Маршала Рокоссовского, 2-я Погонная и 3-й, 4-й, 5-й проезды Подбельского</text:p>
      <text:p text:style-name="Text_20_body">Ознакомиться с графиком и адресами можно на сайте Мосгаза: <text:a xlink:type="simple" xlink:href="https://www.mos-gaz.ru/upload/dynamic/2020-12/30/ecba9924793132c17fc28cb72282dbec-32e72bee.pdf" office:name="https://www.mos-gaz.ru/upload/dynamic/2020-12/30/ecba9924793132c17fc28cb72282dbec-32e72bee.pdf"><text:span text:style-name="Definition">https://www.mos-gaz.ru/upload/dynamic/2020-12/30/ecba9924793132c17fc28cb72282dbec-32e72bee.pdf</text:span></text:a></text:p>
      <text:p text:style-name="Text_20_body"><text:line-break/></text:p>
      <text:p text:style-name="Text_20_body">Адрес страницы: <text:a xlink:type="simple" xlink:href="http://bogorodskoe.mos.ru/presscenter/news/detail/10152592.html" office:name=""><text:span text:style-name="Definition">http://bogorodskoe.mos.ru/presscenter/news/detail/1015259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7T23:38:20Z</meta:creation-date>
    <dc:date>2024-03-27T23:38:20Z</dc:date>
  </office:meta>
</office:document-meta>
</file>