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отуары-расчистили-от-снега-и-наледи-на-бойцовой"/>Тротуары расчистили от снега и наледи на Бойцовой<text:bookmark-end text:name="тротуары-расчистили-от-снега-и-наледи-на-бойцовой"/></text:h>
      <text:p text:style-name="First_20_paragraph">09.02.2023</text:p>
      <text:p text:style-name="Text_20_body"><text:span text:style-name="T1">Возле дома 18, корп.13 на Бойцовой улице от наледи очистили территорию двора. Об этом сегодня сообщили в ГБУ «Жилищник района Богородское».</text:span></text:p>
      <text:p text:style-name="Text_20_body">Ранее на снег и гололед во дворе обратили внимание жильцы.</text:p>
      <text:p text:style-name="Text_20_body">— Вся пешеходная дорога покрыта льдом. Просьба почистить, — пожаловалась жительница района Богородское Анастасия.</text:p>
      <text:p text:style-name="Text_20_body">В ГБУ «Жилищник района Богородское» сегодня отчитались о том, что выполнены работы по уборке территории от снега и наледи.</text:p>
      <text:p text:style-name="Text_20_body">— Произведена обработка противоголедным материалом, — добавили в «Жилищнике».</text:p>
      <text:p text:style-name="Text_20_body">Напомним, о возникших проблемах в сфере жилищно-коммунального хозяйства и благоустройства, в том числе о поваленных деревьях, можно обращаться в ГБУ «Жилищник района Богородское», который расположен на Бойцовой, д. 18, корп. 5. Конт. телефон: 8 (495) 212-18-05.</text:p>
      <text:p text:style-name="Text_20_body">Также читатели могут обратиться со своими проблемами на горячую линию редакции по телефону: +7 (499) 647-68-31.</text:p>
      <text:p text:style-name="Text_20_body"><text:line-break/></text:p>
      <text:p text:style-name="Text_20_body">Адрес страницы: <text:a xlink:type="simple" xlink:href="http://bogorodskoe.mos.ru/presscenter/news/detail/11399749.html" office:name=""><text:span text:style-name="Definition">http://bogorodskoe.mos.ru/presscenter/news/detail/1139974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07:47:17Z</meta:creation-date>
    <dc:date>2025-05-26T07:47:17Z</dc:date>
  </office:meta>
</office:document-meta>
</file>