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лодежная-палата-подключилась-к-рейду-за-любимой-собакой-и-убрать-не-стыдно"/>Молодежная палата подключилась к рейду «За любимой собакой и убрать не стыдно!»<text:bookmark-end text:name="молодежная-палата-подключилась-к-рейду-за-любимой-собакой-и-убрать-не-стыдно"/></text:h>
      <text:p text:style-name="First_20_paragraph">07.09.2015</text:p>
      <text:p text:style-name="Text_20_body"><text:span text:style-name="T1">Подведены итоги народного голосования в проекте «Активный гражданин» по теме: «За любимой собакой и убрать не стыдно!». Более 36% горожан проголосовали за вариант ответа: «Проведение рейдов волонтеров совместно с сотрудниками полиции». В районе Богородское рейд решено провести 8 сентября в сквере между бульваром Маршала Рокоссовского, дом 6, корп. 1 и улицей Бойцовая.</text:span></text:p>
      <text:p text:style-name="Text_20_body">Рейд будет совместным, к участию в нем привлечены участковые уполномоченные полиции и представители ОПОП, в качестве волонтеров выступают члены районной Молодежной палаты. Основной целью мероприятия является привлечение владельцев домашних животных к ответственности за нарушение «Временных правил содержания собак и кошек в г. Москве». Начало рейда запланировано на 19.00.</text:p>
      <text:p text:style-name="Text_20_body">Напомним, согласно п.3 ст.5.1 Кодекса города Москвы об административных правонарушениях (Закон города Москвы от 21.11.2007 № 45 (в ред. Закона г. Москвы от 07.10.2009 № 42) нарушение установленных правовыми актами города Москвы правил выгула собак влечет наложение административного штрафа на граждан в размере от 1 до 2 тысяч рублей.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bogorodskoe.mos.ru/presscenter/news/detail/2135786.html" office:name=""><text:span text:style-name="Definition">http://bogorodskoe.mos.ru/presscenter/news/detail/2135786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22:07:09Z</meta:creation-date>
    <dc:date>2023-08-22T22:07:09Z</dc:date>
  </office:meta>
</office:document-meta>
</file>