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инициативе-главы-муниципального-округа-богородское-москвичей-научат-оценивать-качество-капремонта"/>По инициативе главы муниципального округа Богородское, москвичей научат оценивать качество капремонта<text:bookmark-end text:name="по-инициативе-главы-муниципального-округа-богородское-москвичей-научат-оценивать-качество-капремонта"/></text:h>
      <text:p text:style-name="First_20_paragraph">02.02.2016</text:p>
      <text:p text:style-name="Text_20_body">Глава столичного муниципального округа Богородское Константин Воловик предложил организовать для москвичей мастер-классы по оценке капитального ремонта многоквартирных домов Москвы, сообщает Агентство городских новостей «Москва».</text:p>
      <text:p text:style-name="Text_20_body">Инициатива Константина Воловика была поддержана в результате проведенного обсуждения данной темы на дискуссионной площадке «Капитальный ремонт домов и переселение граждан из аварийного жилья» форума «Городское развитие: жилье и ЖКХ».</text:p>
      <text:p text:style-name="Text_20_body">По словам главы муниципального округа Богородское Воловика, чтобы отработать практические механизмы контроля за производством работ по капремонту, необходимо сделать простые вещи: создать для жителей столицы демонстрационные залы, учебные центры для проведения соответствующих мастер-классов.</text:p>
      <text:p text:style-name="Text_20_body">Отметим, что июля минувшего года, согласно федеральному законодательству в Москве введен сбор средств с собственников жилых помещений на оплату капитального ремонта. Минимальная сумма взноса на эти нужды сейчас составляет 15 рублей за квадратный метр. Город позаботился о малообеспеченных москвичах, выделив им субсидию по оплате за капремонт. </text:p>
      <text:p text:style-name="Text_20_body"><text:line-break/></text:p>
      <text:p text:style-name="Text_20_body">Адрес страницы: <text:a xlink:type="simple" xlink:href="http://bogorodskoe.mos.ru/presscenter/news/detail/2486476.html" office:name=""><text:span text:style-name="Definition">http://bogorodskoe.mos.ru/presscenter/news/detail/248647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19:07:32Z</meta:creation-date>
    <dc:date>2023-05-16T19:07:32Z</dc:date>
  </office:meta>
</office:document-meta>
</file>