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ргей-собянин-подписал-закон-о-дополнительных-льготах-для-пенсионеров-по-взносам-на-капремонт"/>Сергей Собянин подписал закон о дополнительных льготах для пенсионеров по взносам на капремонт<text:bookmark-end text:name="сергей-собянин-подписал-закон-о-дополнительных-льготах-для-пенсионеров-по-взносам-на-капремонт"/></text:h>
      <text:p text:style-name="First_20_paragraph">30.03.2016</text:p>
      <text:p text:style-name="Text_20_body">Мэр Москвы Сергей Собянин подписал закон, который устанавливает дополнительные льготы для пенсионеров по уплате взносов на капремонт. Соответствующий документ размещен на официальном портале мэра и правительства города.</text:p>
      <text:p text:style-name="Text_20_body">В документе указано, что закон «распространяется на правоотношения, возникшие с 1 января 2016 года.</text:p>
      <text:p text:style-name="Text_20_body">Согласно принятому закону, в столице начнут действовать льготы по уплате взносов на капремонт в размере 50 процентов для пенсионеров старше 70 лет. Пенсионеры старше 80 лет освобождаются от уплаты взносов. Дополнительными мерами социальной поддержки смогут воспользоваться около 120 тыс. пожилых москвичей.<text:line-break/><text:line-break/>Ранее депутатами фракции «Единая Россия» был внесен соответствующий документ. В окончательной редакции закон был принят Мосгордумой 23 марта.</text:p>
      <text:p text:style-name="Text_20_body"><text:bookmark text:name="id__GoBack"/> Напомним, что взимать плату за капитальный ремонт с жителей столицы начали с 1 июля 2015 года. Минимальный взнос составил 15 руб за 1 кв. м. </text:p>
      <text:p text:style-name="Text_20_body"><text:line-break/></text:p>
      <text:p text:style-name="Text_20_body">Адрес страницы: <text:a xlink:type="simple" xlink:href="http://bogorodskoe.mos.ru/presscenter/news/detail/2680277.html" office:name=""><text:span text:style-name="Definition">http://bogorodskoe.mos.ru/presscenter/news/detail/268027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14:34:50Z</meta:creation-date>
    <dc:date>2023-07-19T14:34:50Z</dc:date>
  </office:meta>
</office:document-meta>
</file>