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оло-клубного-стадиона-спартак-воздается-паркинг-в-фирменных-цветах"/>Около клубного стадиона «Спартак» воздается паркинг в фирменных цветах<text:bookmark-end text:name="около-клубного-стадиона-спартак-воздается-паркинг-в-фирменных-цветах"/></text:h>
      <text:p text:style-name="First_20_paragraph">15.04.2016</text:p>
      <text:p text:style-name="Text_20_body">Главный архитектор Москвы Сергей Кузнецов проинформировал «Интерфакс» о планах скорого строительства крупного паркинга на Волоколамском шоссе рядом со стадионом футбольного клуба «Спартак». Сергей Кузнецов сообщил, что паркинг будет выдержан в цветах клуба.</text:p>
      <text:p text:style-name="Text_20_body">Сергей Кузнецов сообщил о выполнении фасадов шестиэтажного паркинга, здание которого выполнено по проекту бюро «ТПО Резерв», с использованием геометрического рисунка кассет из перфорированного металла. Кассеты выполнены в фирменных цветах футбольного клуба «Спартак». Главный архитектор столицы дополнил, что паркинг имеет две двупутные рампы и входит</text:p>
      <text:p text:style-name="Text_20_body">Он отметил, что паркинг с двумя двупутными рампами входит в состав строящегося многофункционального комплекса спортивной направленности, в состав которого, как сообщил главный архитектор, войдут административные помещения, автомойка, пожарный пост, комнаты для персонала и другое. Общая площадь комплекса составит 58,7 тыс. кв. метров.</text:p>
      <text:p text:style-name="Text_20_body">В состав повышения степени комфортности стадиона «Спартак» входит и обеспечение высокого уровня доступности. В первую очередь создание транспортно-пересадочного узла (ТПУ), позволяющего пассажирам со станции метро «Спартак» пересаживаться на наземный транспорт.  </text:p>
      <text:p text:style-name="Text_20_body"><text:line-break/></text:p>
      <text:p text:style-name="Text_20_body">Адрес страницы: <text:a xlink:type="simple" xlink:href="http://bogorodskoe.mos.ru/presscenter/news/detail/2794269.html" office:name=""><text:span text:style-name="Definition">http://bogorodskoe.mos.ru/presscenter/news/detail/279426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07:33Z</meta:creation-date>
    <dc:date>2023-08-22T22:07:33Z</dc:date>
  </office:meta>
</office:document-meta>
</file>