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открытие-дня-города-попадут-победители-акции-голосуй-все-лето"/>На открытие Дня города попадут победители акции «Голосуй все лето!»<text:bookmark-end text:name="на-открытие-дня-города-попадут-победители-акции-голосуй-все-лето"/></text:h>
      <text:p text:style-name="First_20_paragraph">05.08.2016</text:p>
      <text:p text:style-name="Text_20_body">Победителей суперфинала акции портала «Активный гражданин» «Голосуй все лето!» ждет приглашение на торжественное открытие торжеств в честь Дня города Москвы.</text:p>
      <text:p text:style-name="Text_20_body">Посредством генератора случайных чисел будет избрано несколько граждан, участвовавших в летних голосованиях на портале и заработавших как минимум два из трех знаков «Достижение месяца» за лето.</text:p>
      <text:p text:style-name="Text_20_body">А пока те же «активные граждане» выбирают мероприятия для программы Дня города 10 и 11 сентября. Году российского кино будут посвящены несколько киноплощадок на протяжении Тверской улицы, а вот что там будут показывать – выберут москвичи. Также на портале выложен опрос проведения в парках Москвы спектаклей, концертов или мастер-классов, выбора видов спорта на «День города в «Лужниках» и какие из московских памятников «прочтут» стихи знаменитых поэтов.</text:p>
      <text:p text:style-name="Text_20_body">Отдельной строкой вынесен график мероприятий в оба дня. В этом году День города «сдвинут» на неделю вперед, так как иначе он совпал бы с годовщиной теракта в Беслане. Решение принять такой закон Москвы, кстати, тоже выбрали пользователи «Активного гражданина».</text:p>
      <text:p text:style-name="Text_20_body"><text:line-break/></text:p>
      <text:p text:style-name="Text_20_body">Адрес страницы: <text:a xlink:type="simple" xlink:href="http://bogorodskoe.mos.ru/presscenter/news/detail/3480775.html" office:name=""><text:span text:style-name="Definition">http://bogorodskoe.mos.ru/presscenter/news/detail/3480775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21T10:16:09Z</meta:creation-date>
    <dc:date>2024-05-21T10:16:09Z</dc:date>
  </office:meta>
</office:document-meta>
</file>