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за-каналы-информирования-о-диспансеризации-проголосовало-более-200-тыс.-пользователей"/>На портале «Активный гражданин» за каналы информирования о диспансеризации проголосовало более 200 тыс. пользователей<text:bookmark-end text:name="на-портале-активный-гражданин-за-каналы-информирования-о-диспансеризации-проголосовало-более-200-тыс.-пользователей"/></text:h>
      <text:p text:style-name="First_20_paragraph">15.09.2016</text:p>
      <text:p text:style-name="Text_20_body">Как сообщила пресс-служба проекта, диспансеризация проводится всеми гражданами, начиная с 21 года, один раз в три года.</text:p>
      <text:p text:style-name="Text_20_body">Это дает возможность выявить заболевания на ранних стадиях и предупредить их развитие. На портале проводилось голосование «Диспансеризация населения». В нем приняло участие 218 тыс. 907 пользователей ресурса. Участникам голосования предлагалось выбрать оптимальные каналы информирования населения о проведении медицинского обследования.</text:p>
      <text:p text:style-name="Text_20_body">Как сообщает пресс-служба портала «Активный гражданин», 36,6% участников голосования считают, что информирование должно проводиться через Московский портал государственных услуг или ЕМИАС.</text:p>
      <text:p text:style-name="Text_20_body">Большая часть участников голосования, 47,1%, посчитала самым эффективным вариантом оповещения размещение сведений в различных СМИ. Еще 15% предложило размещать информацию на специализированных стендах в медицинских учреждениях. Пресс-служба отмечает, что возраст большинства участников голосования колеблется от 35 до 45 лет. </text:p>
      <text:p text:style-name="Text_20_body"><text:line-break/></text:p>
      <text:p text:style-name="Text_20_body">Адрес страницы: <text:a xlink:type="simple" xlink:href="http://bogorodskoe.mos.ru/presscenter/news/detail/3748405.html" office:name=""><text:span text:style-name="Definition">http://bogorodskoe.mos.ru/presscenter/news/detail/374840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5:31:44Z</meta:creation-date>
    <dc:date>2023-06-15T15:31:44Z</dc:date>
  </office:meta>
</office:document-meta>
</file>