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фити-и-рисунки-стерли-в-доме-на-3-й-богатырской"/>Граффити и рисунки стерли в доме на 3-й Богатырской<text:bookmark-end text:name="граффити-и-рисунки-стерли-в-доме-на-3-й-богатырской"/></text:h>
      <text:p text:style-name="First_20_paragraph">01.12.2020</text:p>
      <text:p text:style-name="Text_20_body">Рисунки и незаконные граффити отмыли в доме №3 на 3-й Богатырской улице по просьбам жителей. Об этом доложил муниципальный депутат Евгений Шустров.<text:line-break/><text:line-break/></text:p>
      <text:p text:style-name="Text_20_body">— Граффити, точнее бомбинг («быстрые» рисунки – прим. ред.) в подъездах, лифтах и фасаде здания на 3-й Богатырской, дом 3, давно вызывают активное недовольство со стороны большинства жителей, — сообщил депутат, — Те (граффити – прим. ред.), что в лифтах и на стеклах, ГБУ «Жилищник» отмывал, на фасаде закрашивали.<text:line-break/><text:line-break/></text:p>
      <text:p text:style-name="Text_20_body">Работы провели на прошедших выходных после жалоб жильцов во время субботнего обхода территории района. Встречу с жителями провел первый заместитель главы управы Евгений Быков.<text:line-break/><text:line-break/></text:p>
      <text:p text:style-name="Text_20_body">Напомним, что встречи с представителями управы и сотрудниками ГБУ «Жилищник района Богородское» проходят каждую субботу. Задать вопросы и высказать пожелания могут все желающие.<text:line-break/><text:line-break/></text:p>
      <text:p text:style-name="Text_20_body">Фото: <text:a xlink:type="simple" xlink:href="http://mos.ru/" office:name=""><text:span text:style-name="Definition">mos.ru</text:span></text:a></text:p>
      <text:p text:style-name="Text_20_body"><text:line-break/></text:p>
      <text:p text:style-name="Text_20_body">Адрес страницы: <text:a xlink:type="simple" xlink:href="http://bogorodskoe.mos.ru/presscenter/news/detail/9486675.html" office:name=""><text:span text:style-name="Definition">http://bogorodskoe.mos.ru/presscenter/news/detail/948667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7:24Z</meta:creation-date>
    <dc:date>2023-08-22T20:17:24Z</dc:date>
  </office:meta>
</office:document-meta>
</file>