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результатам-публичных-слушаний-по-проекту-планировки-территории-района-богородское-ограниченной-пр.пр.-422-краснобогатырской-ул.-пр.пр.-1743-и-границей-охранной-зоны-окн-314"/>Заключение по результатам публичных слушаний по проекту планировки территории района Богородское, ограниченной пр.пр. 422, Краснобогатырской ул., пр.пр. 1743 и границей охранной зоны ОКН № 314<text:bookmark-end text:name="заключение-по-результатам-публичных-слушаний-по-проекту-планировки-территории-района-богородское-ограниченной-пр.пр.-422-краснобогатырской-ул.-пр.пр.-1743-и-границей-охранной-зоны-окн-314"/></text:h>
      <text:p text:style-name="First_20_paragraph">25.03.2015</text:p>
      <text:p text:style-name="Text_20_body"><text:a xlink:type="simple" xlink:href="http://yadi.sk/i/zYFpDK2Ofh9vc" office:name=""><text:span text:style-name="Definition">Заключение по результатам публичных слушаний</text:span></text:a></text:p>
      <text:p text:style-name="Text_20_body"><text:line-break/></text:p>
      <text:p text:style-name="Text_20_body">Адрес страницы: <text:a xlink:type="simple" xlink:href="http://bogorodskoe.mos.ru/public-clusane/conclusion-according-to-the-results-of-public-hearings/detail/1742143.html" office:name=""><text:span text:style-name="Definition">http://bogorodskoe.mos.ru/public-clusane/conclusion-according-to-the-results-of-public-hearings/detail/174214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5:02Z</meta:creation-date>
    <dc:date>2023-08-22T18:25:02Z</dc:date>
  </office:meta>
</office:document-meta>
</file>