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планировки-территории-района-богородское-ограниченной-пр.пр.-422-краснобогатырской-ул.-пр.пр.-1743-и-границей-охранной-зоны-окн-314-вао"/>Проект планировки территории района Богородское, ограниченной пр.пр. 422, Краснобогатырской ул., пр.пр. 1743 и границей охранной зоны ОКН № 314 (ВАО)<text:bookmark-end text:name="проект-планировки-территории-района-богородское-ограниченной-пр.пр.-422-краснобогатырской-ул.-пр.пр.-1743-и-границей-охранной-зоны-окн-314-вао"/></text:h>
      <text:p text:style-name="First_20_paragraph">04.02.2015</text:p>
      <text:p text:style-name="Text_20_body">На публичные слушания представляется «Проект планировки территории района Богородское, ограниченной пр.пр. 422, Краснобогатырской ул., пр.пр. 1743 и границей охранной зоны ОКН № 314 (ВАО)». Информационные материалы по теме публичных слушаний представлены на экспозиции по адресу: ул. Краснобогатырская, д. 29, корп. 2 в управе района Богородское. Экспозиция открыта с «20» января 2015 года по «27» января 2015 года. Часы работы: в рабочие дни - с 8.00 до 16.00, в субботу - с 10-00 до 15-00, на выставке проводятся консультации по теме публичных слушаний. Собрание участников публичных слушаний состоится 4 февраля 2015 года в 19-00 часов в здании школы №1360 по адресу: Андреево-Забелинская ул., д.28. Время начала регистрации участников 18-00. 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 -записи предложений и замечаний в период работы экспозиции; -выступления на собрании участников публичных слушаний; -внесения записи в книгу (журнал) регистрации участвующих в собрании участников публичных слушаний; -подачи в ходе собрания письменных предложений и замечаний; -направления в течение недели со дня проведения собрания участников публичных слушаний письменных предложений, замечаний в окружную комиссию. Номера контактных справочных телефонов окружной комиссии: 8-499-780-73-72, 8-499-162-33-26. Почтовый адрес окружной комиссии: 107076 Москва, Преображенская пл.9. Электронный адрес окружной комиссии: info@vaomos.ru. Электронный адрес управы района Богородское: bog_priem@vao.mos.ru.</text:p>
      <text:p text:style-name="Text_20_body"><text:line-break/></text:p>
      <text:p text:style-name="Text_20_body">Адрес страницы: <text:a xlink:type="simple" xlink:href="http://bogorodskoe.mos.ru/public-clusane/notification-of-the-public-hearing/detail/1558283.html" office:name=""><text:span text:style-name="Definition">http://bogorodskoe.mos.ru/public-clusane/notification-of-the-public-hearing/detail/155828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07:34:22Z</meta:creation-date>
    <dc:date>2023-06-06T07:34:22Z</dc:date>
  </office:meta>
</office:document-meta>
</file>