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ы-которые-представляются-на-публичные-слушания"/>Проекты, которые представляются на публичные слушания<text:bookmark-end text:name="проекты-которые-представляются-на-публичные-слушания"/></text:h>
      <text:p text:style-name="First_20_paragraph">29.06.2015</text:p>
      <text:p text:style-name="Text_20_body"><text:span text:style-name="T1">1. </text:span><text:a xlink:type="simple" xlink:href="/images/files/stroitelstvo/Том%204.pdf" office:name=""><text:span text:style-name="Definition">Проект межевания территории квартала района Богородское, ограниченного Бойцовой улицей, Глебовским переулком, Детской улицей, бульваром Маршала Рокоссовского</text:span></text:a></text:p>
      <text:p text:style-name="Text_20_body">Собрание участников публичных слушаний: 23.07.2015 в 19:00 в здании управы района Богородское по адресу: ул. Краснобогатырская, д.29, к.2. Время начала регистрации участников -18:30.</text:p>
      <text:p text:style-name="Text_20_body"><text:span text:style-name="T1">2. </text:span><text:a xlink:type="simple" xlink:href="/images/files/stroitelstvo/Том%2021.pdf" office:name=""><text:span text:style-name="Definition">Проект межевания территории квартала района Богородское, ограниченного 1-м проездом Подбельского, улицей Ивантеевская, 3-м проездом Подбельского, бульваром Маршала Рокоссовского</text:span></text:a></text:p>
      <text:p text:style-name="Text_20_body">Собрание участников публичных слушаний: 21.07.2015 в 19:00 в здании управы района Богородское по адресу: ул. Краснобогатырская, д.29, к.2. Время начала регистрации участников -18:30.</text:p>
      <text:p text:style-name="Text_20_body"><text:span text:style-name="T1">3. </text:span><text:a xlink:type="simple" xlink:href="/images/files/stroitelstvo/Том%2030.pdf" office:name=""><text:span text:style-name="Definition">Проект межевания территории квартала района Богородское, ограниченного 1-м проездом Подбельского, проектируемым проездом 273, границей ПК, границей отмежеванного квартала, Погонным проездом</text:span></text:a></text:p>
      <text:p text:style-name="Text_20_body">Собрание участников публичных слушаний: 21.07.2015 в 19:30 в здании управы района Богородское по адресу: ул. Краснобогатырская, д.29, к.2. Время начала регистрации участников -19:00.</text:p>
      <text:p text:style-name="Text_20_body"><text:span text:style-name="T1">4. </text:span><text:a xlink:type="simple" xlink:href="/images/files/stroitelstvo/Том%2031.pdf" office:name=""><text:span text:style-name="Definition">Проект межевания территории квартала района Богородское, ограниченного Погонным проездом, проектируемым проездом 422, бульваром Маршала Рокоссовского, проектируемым проездом 2092, границей ранее разработанного проекта планировки (118-ПП от 25.02.2003)</text:span></text:a></text:p>
      <text:p text:style-name="Text_20_body">Собрание участников публичных слушаний: 21.07.2015 в 20:00 в здании управы района Богородское по адресу: ул. Краснобогатырская, д.29, к.2. Время начала регистрации участников -19:30.</text:p>
      <text:p text:style-name="Text_20_body"><text:span text:style-name="T1">5. </text:span><text:a xlink:type="simple" xlink:href="/images/files/stroitelstvo/Том%2033.pdf" office:name=""><text:span text:style-name="Definition">Проект межевания территории квартала района Богородское, ограниченного Погонным проездом, Ланинским переулком, 1-й Мясниковской улицей, улицей Миллионная</text:span></text:a></text:p>
      <text:p text:style-name="Text_20_body">Собрание участников публичных слушаний: 23.07.2015 в 19:30 в здании управы района Богородское по адресу: ул. Краснобогатырская, д.29, к.2. Время начала регистрации участников -19:00.</text:p>
      <text:p text:style-name="Text_20_body"><text:span text:style-name="T1">Экспозиция по вышеуказанным проектам межевания будет проведена в период с 06.07.2015 по 13.07.2015 в здании управы района Богородское по адресу: ул. Краснобогатырская, д.29, к.2. Часы работы экспозиции: будние дни – с 8:00 до 16:00, суббота – с 10:00 до 15:00.</text:span>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<text:span text:style-name="T2">-</text:span>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Номера контактных справочных телефонов: <text:span text:style-name="T1">(499)162-52-61</text:span></text:p>
      <text:p text:style-name="Text_20_body">Почтовый адрес Окружной комиссии в Восточном административном округе города Москвы<text:span text:style-name="T1">: 107076, Преображенская пл., д.9.</text:span></text:p>
      <text:p text:style-name="Text_20_body">Электронный адрес Окружной комиссии в Восточном административном округе города Москвы: <text:span text:style-name="T1">okruzhnaya-komissia-vao@yandex.ru </text:span><text:bookmark text:name="id__GoBack"/></text:p>
      <text:p text:style-name="Text_20_body">Информационные материалы по проекту размещены на сайте: <text:a xlink:type="simple" xlink:href="http://www.bogorodskoe.mos.ru/" office:name=""><text:span text:style-name="Definition">http://bogorodskoe.mos.ru/</text:span></text:a>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1968835.html" office:name=""><text:span text:style-name="Definition">http://bogorodskoe.mos.ru/public-clusane/notification-of-the-public-hearing/detail/196883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4:52Z</meta:creation-date>
    <dc:date>2023-08-22T18:24:52Z</dc:date>
  </office:meta>
</office:document-meta>
</file>