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общественных-обсуждений-теплотрассы-лосиный-остров"/>Оповещение о проведении общественных обсуждений теплотрассы Лосиный остров<text:bookmark-end text:name="оповещение-о-проведении-общественных-обсуждений-теплотрассы-лосиный-остров"/></text:h>
      <text:p text:style-name="First_20_paragraph">20.07.2015</text:p>
      <text:p text:style-name="Text_20_body"><text:span text:style-name="T1">Оповещение о проведении общественных обсуждений</text:span></text:p>
      <text:p text:style-name="Text_20_body">ООО «Теплотехстройпроект» (123557, г. Москва, Средний Тишинский пер., д. 8, тел.: 8(495)663-22-94 факс. 8(495)663-22-94, e-mail:info@ttsp.ru , сайт: http://www.ttsp.ru/) уведомляет о проведении общественных обсуждений (в форме слушаний) по материалам Мероприятий по охране окружающей среды в составе проекта «Прокладка наружных сетей теплоснабжения НПЦ Медицинской помощи детям с пороками развития черепно-лицевой области и врожденными заболеваниями нервной системы «Лосиный остров» по адресу: г. Москва, ул. Богатырский мост, д. 17, корп. 1»</text:p>
      <text:p text:style-name="Text_20_body">Материалы Мероприятий по охране окружающей среды для ознакомления и форма опросного листа для изучения мнения заинтересованной общественности представлены на экспозиции:</text:p>
      <text:p text:style-name="Text_20_body">-район Богородское: 01-30.08.2014 г. пн.-пт. с 10.00 до 17.00 по адресу: ул. Краснобогатырская, д. 11. конт. тел: 8(499)160-60-18. <text:span text:style-name="T1">Консультации специалиста ООО «Теплотехстройпроект» -3, 4, 11, 18, 25 сентября с 12.00 до 17.00.</text:span></text:p>
      <text:p text:style-name="Text_20_body">Также информационные материалы и форма опросного листа размещены на официальных сайтах: управы района Богородское <text:a xlink:type="simple" xlink:href="http://www.bogorodskoe.mos.ru/" office:name=""><text:span text:style-name="Definition"><text:span text:style-name="T2">www.bogorodskoe.mos.ru</text:span></text:span></text:a>, префектуры ВАО <text:a xlink:type="simple" xlink:href="http://www.vao.mos.ru/" office:name=""><text:span text:style-name="Definition">www.vao.mos.ru</text:span></text:a> и ООО «Теплотехстройпроект» <text:a xlink:type="simple" xlink:href="http://www.ttsp.ru/" office:name=""><text:span text:style-name="Definition"><text:span text:style-name="T2">www.ttsp.ru</text:span></text:span></text:a></text:p>
      <text:p text:style-name="Text_20_body">Общественные обсуждения (в форме слушаний) состоятся:</text:p>
      <text:p text:style-name="Text_20_body">- район Богородское: 03.09.2015 г в 17.00 по адресу: ул. Краснобогатырская, д. 11</text:p>
      <text:p text:style-name="Text_20_body">Заинтересованным гражданам и общественным организациям предоставлена возможность выразить свое мнение относительно содержания Мероприятий по охране окружающей среды путем заполнения опросных листов, а также обратиться к разработчикам проектной документации с замечаниями и предложениями по существу разрабатываемых материалов. Прием замечаний и предложений осуществляется управой вышеуказанного района в письменном виде в срок до 30 дней после проведения общественных обсуждений.</text:p>
      <text:p text:style-name="Text_20_body">Уважаемые жители! Напоминаем, что 03.09.2015 г в 17.00 по адресу: ул. Краснобогатырская, д. 11, состоятся общественные обсуждения по материалам Мероприятий по охране окружающей среды в составе проекта. «Прокладка наружных сетей теплоснабжения и электроснабжения НПЦ Медицинской помощи детям с пороками развития черепно-лицевой области и врожденными заболеваниями нервной системы «Лосиный остров» по адресу: г. Москва, ул. Богатырский мост, д. 17, корп. 1». Ждем Вас для участия в обсуждении!</text:p>
      <text:p text:style-name="Text_20_body"><text:line-break/></text:p>
      <text:p text:style-name="Text_20_body"><text:a xlink:type="simple" xlink:href="/public-clusane/notification-of-the-public-hearing/опросный%20лист%201.docx" office:name=""><text:span text:style-name="Definition">Опросный лист</text:span></text:a></text:p>
      <text:p text:style-name="Text_20_body"><text:line-break/></text:p>
      <text:p text:style-name="Text_20_body">Адрес страницы: <text:a xlink:type="simple" xlink:href="http://bogorodskoe.mos.ru/public-clusane/notification-of-the-public-hearing/detail/2017246.html" office:name=""><text:span text:style-name="Definition">http://bogorodskoe.mos.ru/public-clusane/notification-of-the-public-hearing/detail/201724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8:24:48Z</meta:creation-date>
    <dc:date>2023-08-22T18:24:48Z</dc:date>
  </office:meta>
</office:document-meta>
</file>