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о-проекту-реконструкции-богородского-путепровода"/>Оповещение о проведении общественных обсуждений по проекту реконструкции Богородского путепровода<text:bookmark-end text:name="оповещение-о-проведении-общественных-обсуждений-по-проекту-реконструкции-богородского-путепровода"/></text:h>
      <text:p text:style-name="First_20_paragraph">27.08.2015</text:p>
      <text:p text:style-name="Text_20_body"><text:span text:style-name="T1">ОАО «Моспроект-3» уведомляет о проведении общественных обсуждений (в форме слушаний) по рассмотрению проектной документации по объекту «Реконструкция Богородского путепровода (1 этап)», расположенному по адресу: г. Москва, ВАО, районы Богородское, Метрогородок, на пересечении ул. Лосиноостровская и Малого кольца МЖД, которые состоятся 28.09.2015 в 19:00 по адресам: ул. Краснобогатырская, д. 29, корп. 2, Открытое ш., д. 19, корп. 6.</text:span></text:p>
      <text:p text:style-name="Text_20_body">Материалы проектной документации для ознакомления и форма опросного листа для изучения мнения заинтересованной общественности с 28.08.2015 по 28.09.2015 с 09.00 до 17.00 доступны по адресам: ул. Краснобогатырская, д. 29, корп. 2, Открытое ш., д. 19, корп. 6, а также на сайтах: vao.mos.ru, metrogorodok.mos.ru, bogorodskoe.mos.ru, mp3-bp.ru.</text:p>
      <text:p text:style-name="Text_20_body">Заинтересованным гражданам и общественным организациям предоставлена возможность выразить свое мнение относительно содержания проектной документации путем заполнения опросных листов, а также обратиться к разработчикам проектной документации с вопросами, замечаниями и предложениями по существу разрабатываемых материалов. Замечания и предложения будут приниматься ОАО «Моспроект-3» в письменном или электронном виде в срок до 30 дней после проведения общественных обсуждений (в форме слушаний) по адресу: 107031, г. Москва, ул. Кузнецкий мост, д. 3; электронная почта: mp3-bp@mosproekt3.ru; контактное лицо – Каримов Владимир Николаевич.</text:p>
      <text:p text:style-name="Text_20_body"><text:line-break/></text:p>
      <text:p text:style-name="Text_20_body"><text:span text:style-name="T1">Материалы к проведению общественных обсуждений по проекту реконструкции Богородского путепровода</text:span></text:p>
      <text:p text:style-name="Text_20_body"><text:a xlink:type="simple" xlink:href="/public-clusane/notification-of-the-public-hearing/Генеральный%20план.pdf" office:name=""><text:span text:style-name="Definition">Генеральный план</text:span></text:a></text:p>
      <text:p text:style-name="Text_20_body"><text:a xlink:type="simple" xlink:href="/public-clusane/notification-of-the-public-hearing/Колористическое%20решение.pdf" office:name=""><text:span text:style-name="Definition">Колористическое решение</text:span></text:a></text:p>
      <text:p text:style-name="Text_20_body"><text:a xlink:type="simple" xlink:href="/public-clusane/notification-of-the-public-hearing/План%20благоустройства.pdf" office:name=""><text:span text:style-name="Definition">План благоустройства</text:span></text:a></text:p>
      <text:p text:style-name="Text_20_body"><text:a xlink:type="simple" xlink:href="/public-clusane/notification-of-the-public-hearing/План%20устройства%20покрытий.pdf" office:name=""><text:span text:style-name="Definition">План устройства покрытий</text:span></text:a></text:p>
      <text:p text:style-name="Text_20_body"><text:a xlink:type="simple" xlink:href="/public-clusane/notification-of-the-public-hearing/Ситуационный%20план.pdf" office:name=""><text:span text:style-name="Definition">Ситуационный план</text:span></text:a></text:p>
      <text:p text:style-name="Text_20_body"><text:a xlink:type="simple" xlink:href="/public-clusane/notification-of-the-public-hearing/Стройгенплан.pdf" office:name=""><text:span text:style-name="Definition">Стройгенплан</text:span></text:a></text:p>
      <text:p text:style-name="Text_20_body"><text:line-break/></text:p>
      <text:p text:style-name="Text_20_body"><text:a xlink:type="simple" xlink:href="/public-clusane/notification-of-the-public-hearing/опросный%20лист%202.docx" office:name=""><text:span text:style-name="Definition"><text:span text:style-name="T1">Опросный лист по изучению мнения общественности относительно оценки воздействия на окружающую среду (ОВОС) в составе проекта «Реконструкция Богородского путепровода (1 этап)»</text:span></text:span></text:a></text:p>
      <text:p text:style-name="Text_20_body"><text:a xlink:type="simple" xlink:href="#id_5620785355568" office:name=""><text:span text:style-name="Definition"/></text:a></text:p>
      <text:p text:style-name="Text_20_body"><text:a xlink:type="simple" xlink:href="#id_5620785355568" office:name=""><text:span text:style-name="Definition"/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106742.html" office:name=""><text:span text:style-name="Definition">http://bogorodskoe.mos.ru/public-clusane/notification-of-the-public-hearing/detail/210674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45Z</meta:creation-date>
    <dc:date>2023-08-22T18:24:45Z</dc:date>
  </office:meta>
</office:document-meta>
</file>