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общественных-обсуждений-по-проектам-межевания-территорий-кварталов"/>Оповещение о проведении общественных обсуждений по проектам межевания территорий кварталов<text:bookmark-end text:name="оповещение-о-проведении-общественных-обсуждений-по-проектам-межевания-территорий-кварталов"/></text:h>
      <text:p text:style-name="First_20_paragraph">14.10.2015</text:p>
      <text:p text:style-name="Text_20_body"><text:span text:style-name="T1">Экспозиция по нижеуказанным проектам межевания будет проведена в период с 26.10.2015 по 02.11.2015 в здании управы района Богородское по адресу: ул. Краснобогатырская, д. 29, корп. 2. Часы работы экспозиции: будние дни – с 8.00 до 16.00, суббота – с 10.00 до 15.00. На публичные слушания представляются:</text:span></text:p>
      <text:p text:style-name="Text_20_body"><text:line-break/></text:p>
      <text:p text:style-name="Text_20_body">1. Проект межевания территории квартала района Богородское, ограниченного: ул. Краснобогатырская, ул. Миллионная, ул. Кузнецовская, 3-й Гражданской ул., проездом 176.</text:p>
      <text:p text:style-name="Text_20_body">Собрание участников публичных слушаний: 10.11.2015 в 19:00 в здании управы района Богородское по адресу: ул. Краснобогатырская, д.29, к.2. Время начала регистрации участников -18:30.</text:p>
      <text:p text:style-name="Text_20_body">2. Проект межевания территории квартала района Богородское, ограниченного: б-р Маршала Рокоссовского, Игральной ул., Андреево-Забелинской ул. и Мясниковской ул.</text:p>
      <text:p text:style-name="Text_20_body">Собрание участников публичных слушаний: 10.11.2015 в 19:30 в здании управы района Богородское по адресу: ул. Краснобогатырская, д.29, к.2. Время начала регистрации участников -19:00.</text:p>
      <text:p text:style-name="Text_20_body">3. Проект межевания территории квартала района Богородское, ограниченного: Погонным пр-ом, внутриквартальным проездом, границей НП "Лосиный остров")</text:p>
      <text:p text:style-name="Text_20_body">Собрание участников публичных слушаний: 10.11.2015 в 20:00 в здании управы района Богородское по адресу: ул. Краснобогатырская, д.29, к.2. Время начала регистрации участников -19:30.</text:p>
      <text:p text:style-name="Text_20_body">4. Проект межевания территории квартала района Богородское, ограниченного: ул. Краснобогатырская, пр-д 969, пр-д 6328, ул. Миллионная.</text:p>
      <text:p text:style-name="Text_20_body">Собрание участников публичных слушаний: 12.11.2015 в 19:00 в здании управы района Богородское по адресу: ул. Краснобогатырская, д.29, к.2. Время начала регистрации участников -18:30.</text:p>
      <text:p text:style-name="Text_20_body">5. Проект межевания территории квартала района Богородское, ограниченного: Алымовым пер., 4-й Гражданской ул., Просторной ул., ул. Алымова</text:p>
      <text:p text:style-name="Text_20_body">Собрание участников публичных слушаний: 12.11.2015 в 19:30 в здании управы района Богородское по адресу: ул. Краснобогатырская, д.29, к.2. Время начала регистрации участников -19:00.</text:p>
      <text:p text:style-name="Text_20_body">6. Проект межевания территории квартала района Богородское, ограниченного: ул. Тюменская, линией жилой застройки, границей района Богородское.</text:p>
      <text:p text:style-name="Text_20_body">Собрание участников публичных слушаний: 11.11.2015 в 19:00 в здании управы района Богородское по адресу: ул. Краснобогатырская, д.29, к.2. Время начала регистрации участников -18:30.</text:p>
      <text:p text:style-name="Text_20_body">7. Проект межевания территории квартала района Богородское, ограниченного: пр.пр. 6328, пр.пр.969, пр.пр.6327, Погонным проездом</text:p>
      <text:p text:style-name="Text_20_body">Собрание участников публичных слушаний: 11.11.2015 в 19:30 в здании управы района Богородское по адресу: ул. Краснобогатырская, д.29, к.2. Время начала регистрации участников -19:00.</text:p>
      <text:p text:style-name="Text_20_body"><text:line-break/></text:p>
      <text:p text:style-name="Text_20_body">Экспозиция по вышеуказанным проектам межевания будет проведена в период с 26.10.2015 по 02.11.2015 в здании управы района Богородское по адресу: ул. Краснобогатырская, д.29, к.2. Часы работы экспозиции: будние дни – с 8:00 до 16:00, суббота – с 10:00 до 15:00.</text:p>
      <text:p text:style-name="Text_20_body">В период проведения публичных слушаний участники публичных слушаний имеют право представить свои предложения и замечания по обсуждаемому проекту посредством:</text:p>
      <text:p text:style-name="Text_20_body">записи предложений и замечаний в период работы экспозиции;</text:p>
      <text:p text:style-name="Text_20_body">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Номера контактных справочных телефонов: (499)162-52-61</text:p>
      <text:p text:style-name="Text_20_body">Почтовый адрес Окружной комиссии в Восточном административном округе города Москвы: 107076, Преображенская пл., д.9.</text:p>
      <text:p text:style-name="Text_20_body">Электронный адрес Окружной комиссии в Восточном административном округе города Москвы: okruzhnaya-komissia-vao@yandex.ru</text:p>
      <text:p text:style-name="Text_20_body">Информационные материалы по проекту размещены на сайте: http://bogorodskoe.mos.ru/</text:p>
      <text:p text:style-name="Text_20_body"><text:line-break/></text:p>
      <text:p text:style-name="Text_20_body">Адрес страницы: <text:a xlink:type="simple" xlink:href="http://bogorodskoe.mos.ru/public-clusane/notification-of-the-public-hearing/detail/2227345.html" office:name=""><text:span text:style-name="Definition">http://bogorodskoe.mos.ru/public-clusane/notification-of-the-public-hearing/detail/222734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4:42Z</meta:creation-date>
    <dc:date>2023-08-22T18:24:42Z</dc:date>
  </office:meta>
</office:document-meta>
</file>