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6-апреля-публичных-слушаний-по-проекту-градостроительного-плана-земельного-участка-по-адресу-4-я-гражданская-ул."/>Оповещение о проведении 6 апреля публичных слушаний по проекту Градостроительного плана земельного участка по адресу: 4-я Гражданская ул.<text:bookmark-end text:name="оповещение-о-проведении-6-апреля-публичных-слушаний-по-проекту-градостроительного-плана-земельного-участка-по-адресу-4-я-гражданская-ул."/></text:h>
      <text:p text:style-name="First_20_paragraph">11.03.2016</text:p>
      <text:p text:style-name="Text_20_body">На публичные слушания представляется проект Градостроительного плана земельного участка по адресу: 4-я Гражданская ул. (кадастровый номер: 77:03:0001010:5660).</text:p>
      <text:p text:style-name="Text_20_body">Информационные материалы по теме публичных слушаний представлены на экспозиции в период <text:span text:style-name="T1">с 21 марта 2016 года по 29 марта 2016 года</text:span> в здании управы района Богородское по адресу: ул. Краснобогатырская, д. 29, корп. 2.</text:p>
      <text:p text:style-name="Text_20_body">Часы работы экспозиции: в рабочие дни - с 10:00 до 16:00, в субботу - с 10:00 до 15:00, на выставке проводятся консультации по теме публичных слушаний.</text:p>
      <text:p text:style-name="Text_20_body">Собрание участников публичных слушаний состоится <text:span text:style-name="T1">6 апреля 2016 года в 19:00</text:span> по адресу: ул. 4-я Гражданская, д.33/1 (ООО «Московское учебно-производственное предприятии №8 всероссийского общества слепых»). Время начала регистрации участников -18:00.</text:p>
      <text:p text:style-name="Text_20_body">В период проведения публичных слушаний участники публичных слушаний имеют право представить свои предложения и замечания по обсуждаемому проекту посредством:</text:p>
      <text:p text:style-name="Text_20_body">-записи предложений и замечаний в период работы экспозиции;</text:p>
      <text:p text:style-name="Text_20_body">-выступления на собрании участников публичных слушаний;</text:p>
      <text:p text:style-name="Text_20_body">-внесения записи в книгу (журнал) регистрации участвующих в собрании участников публичных слушаний;</text:p>
      <text:p text:style-name="Text_20_body">-подачи в ходе собрания письменных предложений и замечаний;</text:p>
      <text:p text:style-name="Text_20_body">-направления в течение недели со дня проведения собрания участников публичных слушаний письменных предложений, замечаний в Окружную комиссию.</text:p>
      <text:p text:style-name="Text_20_body">Номера контактных справочных телефонов: 8(499)780-73-72, 8(499)162-33-26.</text:p>
      <text:p text:style-name="Text_20_body">Почтовый адрес Окружной комиссии: 107076, г. Москва, Преображенская пл., д.9.</text:p>
      <text:p text:style-name="Text_20_body">Электронный адрес Окружной комиссии: <text:span text:style-name="T2">okruzhnaya-komissia-vao@yandex.ru</text:span>.</text:p>
      <text:p text:style-name="Text_20_body">Информационные материалы размещены на сайте: <text:span text:style-name="T2">bogorodskoe.mos.ru.</text:span></text:p>
      <text:p text:style-name="Text_20_body"><text:a xlink:type="simple" xlink:href="/presscenter/проект%20ГПЗУ2.pdf" office:name=""><text:span text:style-name="Definition">Проект ГПЗУ</text:span></text:a>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public-clusane/notification-of-the-public-hearing/detail/2587778.html" office:name=""><text:span text:style-name="Definition">http://bogorodskoe.mos.ru/public-clusane/notification-of-the-public-hearing/detail/2587778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24:35Z</meta:creation-date>
    <dc:date>2023-08-22T18:24:35Z</dc:date>
  </office:meta>
</office:document-meta>
</file>