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12-апреля-2016-года"/>ОПОВЕЩЕНИЕ О ПРОВЕДЕНИИ ПУБЛИЧНЫХ СЛУШАНИЙ 12 апреля 2016 года<text:bookmark-end text:name="оповещение-о-проведении-публичных-слушаний-12-апреля-2016-года"/></text:h>
      <text:p text:style-name="First_20_paragraph">18.03.2016</text:p>
      <text:p text:style-name="Text_20_body">На публичные слушания представляется проект планировки территории транспортно-пересадочного узла (ТПУ) «Открытое шоссе (Открытая)».</text:p>
      <text:p text:style-name="Text_20_body">Информационные материалы по теме публичных слушаний представлены на экспозиции в период <text:span text:style-name="T1">с 25 марта по 4 апреля 2016 г.</text:span> в здании управы района Богородское по адресу: ул. Краснобогатырская, д.29, корп.2.</text:p>
      <text:p text:style-name="Text_20_body"><text:bookmark text:name="id__GoBack"/> Часы работы экспозиции: в будние дни с 09.00 до 18.00, на выставке проводится консультация по теме публичных слушаний.</text:p>
      <text:p text:style-name="Text_20_body">Собрание участников публичных слушаний состоится <text:span text:style-name="T1">12 апреля 2016 г. в 19:00</text:span> в здании Московского государственного колледжа индустрии гостеприимства и менеджмента №23 по адресу: ул. Краснобогатырская, д.38.</text:p>
      <text:p text:style-name="Text_20_body">Время начала регистрации участников собрания — 18:00.</text:p>
      <text:p text:style-name="Text_20_body">В период проведения экспозиции и публичных слушаний участники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записи в книге регистрации участвующих в собрании участников публичных слушаний;</text:p>
      <text:p text:style-name="Text_20_body">- подачи в ходе собрания участников публичных слушаний письменных предложений и замечаний;</text:p>
      <text:p text:style-name="Text_20_body">- направления в течение недели со дня проведения собрания участников слушаний письменных предложений и замечаний в Окружную комиссию.</text:p>
      <text:p text:style-name="Text_20_body">Номера контактных справочных телефонов: 8(499)780-73-72;(499)162-33-26.</text:p>
      <text:p text:style-name="Text_20_body">Почтовый адрес Окружной комиссии в Восточном административном округе города Москвы: 107076, г. Москва, Преображенская пл., д.9.</text:p>
      <text:p text:style-name="Text_20_body">Электронный адрес Окружной комиссии в Восточном административном округе города Москвы:okruzhnaya-komissia-vao@yandex.ru</text:p>
      <text:p text:style-name="Text_20_body">Информационные материалы по проекту размещены на сайте bogorodskoe.mos.ru</text:p>
      <text:p text:style-name="Text_20_body"><text:a xlink:type="simple" xlink:href="http://bogorodskoe.mos.ru/building_and_reconstruction/publichnye_slushaniya/%D0%9E%D1%82%D0%BA%D1%80%D1%8B%D1%82%D0%BE%D0%B5%20%D1%88%D0%BE%D1%81%D1%81%D0%B5%20(1).pdf" office:name=""><text:span text:style-name="Definition"><text:span text:style-name="T1">Проект планировки</text:span></text:span></text:a>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2616157.html" office:name=""><text:span text:style-name="Definition">http://bogorodskoe.mos.ru/public-clusane/notification-of-the-public-hearing/detail/261615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4:29Z</meta:creation-date>
    <dc:date>2023-08-22T18:24:29Z</dc:date>
  </office:meta>
</office:document-meta>
</file>