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б-отмене-публичных-слушаний"/>Оповещение об отмене публичных слушаний<text:bookmark-end text:name="оповещение-об-отмене-публичных-слушаний"/></text:h>
      <text:p text:style-name="First_20_paragraph">03.06.2016</text:p>
      <text:p text:style-name="Text_20_body">По техническим причинам изменены сроки проведения публичных слушаний по проекту схемы теплоснабжения города Москвы до 2030 года с учётом развития присоединённых территорий.</text:p>
      <text:p text:style-name="Text_20_body">Информация об актуализированных сроках будет представлена дополнительно. </text:p>
      <text:p text:style-name="Text_20_body"><text:line-break/></text:p>
      <text:p text:style-name="Text_20_body">Адрес страницы: <text:a xlink:type="simple" xlink:href="http://bogorodskoe.mos.ru/public-clusane/notification-of-the-public-hearing/detail/3074615.html" office:name=""><text:span text:style-name="Definition">http://bogorodskoe.mos.ru/public-clusane/notification-of-the-public-hearing/detail/307461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4:22Z</meta:creation-date>
    <dc:date>2023-08-22T18:24:22Z</dc:date>
  </office:meta>
</office:document-meta>
</file>