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линическая-больница-уд-президента-рф-уведомляет-о-проведении-общественных-обсуждений-по-корректировке-проекта-реконструкции-инфекционного-корпуса"/>Клиническая больница УД Президента РФ уведомляет о проведении общественных обсуждений по корректировке проекта реконструкции инфекционного корпуса<text:bookmark-end text:name="клиническая-больница-уд-президента-рф-уведомляет-о-проведении-общественных-обсуждений-по-корректировке-проекта-реконструкции-инфекционного-корпуса"/></text:h>
      <text:p text:style-name="First_20_paragraph">07.10.2016</text:p>
      <text:p text:style-name="Text_20_body">ФГБУ «Клиническая больница» Управления делами Президента Российской Федерации (107150, г. Москва, Открытое шоссе, квартал 40, тел.: 8 (499) 167-01-78, факс: 8 (499) 167-24-66, e-mail: <text:a xlink:type="simple" xlink:href="mailto:info@presidentclinic.ru" office:name=""><text:span text:style-name="Definition">info@presidentclinic.ru</text:span></text:a>) уведомляет о проведении общественных обсуждений (в форме слушаний) по материалам оценки воздействия на окружающую среду (ОВОС) в составе корректировки проекта реконструкции инфекционного корпуса с перепрофилированием его в лечебно-реабилитационный центр ФГБУ «Клиническая больница» Управления делами Президента Российской Федерации по адресу: г. Москва, Открытое шоссе, квартал 40 (Лосиноостровская, д. 45)</text:p>
      <text:p text:style-name="Text_20_body">Материалы для ознакомления и форма опросного листа для изучения мнения заинтересованной общественности представлены на экспозиции с 10.10.2016г. по 21.11.2016г. пн–чт – с 10:00 до 17:00 (пт – до 16:00) по адресу: Открытое шоссе, д.19, к.6, тел. (499) 167-04-05.</text:p>
      <text:p text:style-name="Text_20_body">Также информационные материалы и форма опросного листа размещены на официальных сайтах управы района Метрогородок <text:a xlink:type="simple" xlink:href="http://www.metrogorodok.mos.ru/" office:name=""><text:span text:style-name="Definition">www.metrogorodok.mos.ru</text:span></text:a> и префектуры</text:p>
      <text:p text:style-name="Text_20_body">ВАО <text:a xlink:type="simple" xlink:href="http://www.vao.mos.ru/" office:name=""><text:span text:style-name="Definition">www.vao.mos.ru</text:span></text:a>.</text:p>
      <text:p text:style-name="Text_20_body">Консультации специалиста: пн–пт – с 10:00 до 17:00, тел.: 8 (495) 190-58-74, e-mail: <text:a xlink:type="simple" xlink:href="mailto:to-dsr@mail.ru" office:name=""><text:span text:style-name="Definition">to-dsr@mail.ru</text:span></text:a> (контактное лицо – Кузнецов Алексей Владимирович).</text:p>
      <text:p text:style-name="Text_20_body">Общественные обсуждения (в форме слушаний) состоятся 10.11.2016г. в 19:00 по адресу: Открытое шоссе, д.19, к.6.</text:p>
      <text:p text:style-name="Text_20_body">Заинтересованным гражданам и общественным организациям предоставлена возможность выразить свое мнение относительно содержания ОВОС путем заполнения опросных листов, а также обратиться к разработчикам проектной документации с замечаниями и предложениями по существу разрабатываемых материалов. Прием замечаний и предложений осуществляется управой района Метрогородок в срок до 30 дней после проведения общественных обсуждений.</text:p>
      <text:p text:style-name="Text_20_body"><text:a xlink:type="simple" xlink:href="https://yadi.sk/d/ImXCS50CwGifE" office:name=""><text:span text:style-name="Definition"><text:span text:style-name="T1">Проектная документация. Раздел 1: Пояснительная записка</text:span></text:span></text:a></text:p>
      <text:p text:style-name="Text_20_body"><text:a xlink:type="simple" xlink:href="https://yadi.sk/i/r2pv3aAgwGizM" office:name=""><text:span text:style-name="Definition"><text:span text:style-name="T1">Проектная документация. Раздел 2: Схема планировочной организации земельного участка</text:span></text:span></text:a></text:p>
      <text:p text:style-name="Text_20_body"><text:a xlink:type="simple" xlink:href="https://yadi.sk/i/5CfrGmvmwGjGL" office:name=""><text:span text:style-name="Definition"><text:span text:style-name="T1">Проектная документация. Раздел 8: Перечень мероприятий по охране окружающей среды</text:span></text:span></text:a></text:p>
      <text:p text:style-name="Text_20_body"><text:line-break/></text:p>
      <text:p text:style-name="Text_20_body">Адрес страницы: <text:a xlink:type="simple" xlink:href="http://bogorodskoe.mos.ru/public-clusane/notification-of-the-public-hearing/detail/3906615.html" office:name=""><text:span text:style-name="Definition">http://bogorodskoe.mos.ru/public-clusane/notification-of-the-public-hearing/detail/390661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17:45:29Z</meta:creation-date>
    <dc:date>2023-05-24T17:45:29Z</dc:date>
  </office:meta>
</office:document-meta>
</file>