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проведении-публичных-слушаний-по-проекту-схемы-теплоснабжения-города-москвы-до-2030-года-с-учётом-развития-присоединённых-территорий"/>Оповещение о проведении публичных слушаний по проекту схемы теплоснабжения города Москвы до 2030 года с учётом развития присоединённых территорий<text:bookmark-end text:name="оповещение-о-проведении-публичных-слушаний-по-проекту-схемы-теплоснабжения-города-москвы-до-2030-года-с-учётом-развития-присоединённых-территорий"/></text:h>
      <text:p text:style-name="First_20_paragraph">19.10.2016</text:p>
      <text:p text:style-name="Text_20_body">На публичные слушания представляется проект схемы теплоснабжения города Москвы до 2030 года с учётом развития присоединённых территорий, разработанный в соответствии с Федеральным законом от 27.07.2010 № 190- «О теплоснабжении» и требованиями Постановления Правительства РФ от 22.02.2012 № 154 (в ред. от 07.10.2014) «О требованиях к схемам теплоснабжения, порядку их разработки и утверждения».</text:p>
      <text:p text:style-name="Text_20_body">Информационные материалы по теме публичных слушаний будут представлены на экспозиции по адресу: г. Москва, Марксистская, ул. 24, к.1, Префектура ЦАО.</text:p>
      <text:p text:style-name="Text_20_body">Экспозиция открыта с 27 октября 2016г. по 2 ноября 2016г. (включительно).</text:p>
      <text:p text:style-name="Text_20_body">Часы работы экспозиции:</text:p>
      <text:p text:style-name="Text_20_body">27, 28, 31октября и 1, 2 ноября с 11.00 до 19.00;</text:p>
      <text:p text:style-name="Text_20_body">29, 30 октября с 10.00 до 15.00.</text:p>
      <text:p text:style-name="Text_20_body">На экспозиции проводятся консультации по теме публичных слушаний.</text:p>
      <text:p text:style-name="Text_20_body">Собрание участников публичных слушаний состоится 03 ноября 2016 года в 19:00 по адресу: г. Москва, - г. Москва, Марксистская, ул. 24, к.1, актовый зал Префектуры ЦАО.</text:p>
      <text:p text:style-name="Text_20_body">Время начала регистрации участников - 18.00</text:p>
      <text:p text:style-name="Text_20_body">В период проведения публичных слушаний участники публичных слушаний имеют право представить свои предложения и замечания по обсуждаемому проекту посредством:</text:p>
      <text:p text:style-name="Text_20_body">записи предложений и замечаний в период работы экспозиции;</text:p>
      <text:p text:style-name="Text_20_body">выступления на собраниях участников публичных слушаний;</text:p>
      <text:p text:style-name="Text_20_body">внесения записи в книгу (журнал) регистрации участвующих в собраниях участников публичных слушаний;</text:p>
      <text:p text:style-name="Text_20_body">подачи в ходе собраний письменных предложений и замечаний;</text:p>
      <text:p text:style-name="Text_20_body">направления в течение недели со дня проведения собраний участников публичных слушаний письменных предложений, замечаний в Городскую комиссию по вопросам градостроительства, землепользования и застройки при Правительстве Москвы.</text:p>
      <text:p text:style-name="Text_20_body">Контактные данные комиссии: номер справочного телефона 8(495)609-07-74.</text:p>
      <text:p text:style-name="Text_20_body">Почтовый адрес: 123104, Москва, ул. Большая Бронная, 14.</text:p>
      <text:p text:style-name="Text_20_body">Электронный адрес: <text:a xlink:type="simple" xlink:href="mailto:KvasovaES@mos.ru" office:name=""><text:span text:style-name="Definition">KvasovaES@mos.ru</text:span></text:a> - <text:bookmark text:name="id__GoBack"/> Евгения Сергеевна Квасова.</text:p>
      <text:p text:style-name="Text_20_body">Информационные материалы по проекту схемы теплоснабжения города Москвы до 2030 года с учётом развития присоединённых территорий размещены в сети интернет на официальном сайте Департамента топливно-энергетического хозяйства города Москвы: <text:a xlink:type="simple" xlink:href="http://depteh.mos.ru/" office:name=""><text:span text:style-name="Definition">http://depteh.mos.ru</text:span></text:a> в разделе «Проекты документов».</text:p>
      <text:p text:style-name="Text_20_body"><text:line-break/></text:p>
      <text:p text:style-name="Text_20_body">Адрес страницы: <text:a xlink:type="simple" xlink:href="http://bogorodskoe.mos.ru/public-clusane/notification-of-the-public-hearing/detail/3994568.html" office:name=""><text:span text:style-name="Definition">http://bogorodskoe.mos.ru/public-clusane/notification-of-the-public-hearing/detail/3994568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8:24:13Z</meta:creation-date>
    <dc:date>2023-08-22T18:24:13Z</dc:date>
  </office:meta>
</office:document-meta>
</file>